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176cm" fo:margin-bottom="0.176cm" fo:line-height="100%" style:page-number="auto"/>
    </style:style>
    <style:style style:name="P2" style:family="paragraph" style:parent-style-name="Standard">
      <style:paragraph-properties fo:margin-top="0cm" fo:margin-bottom="0cm" fo:line-height="100%"/>
    </style:style>
    <style:style style:name="P3" style:family="paragraph" style:parent-style-name="Standard">
      <style:paragraph-properties fo:margin-top="0.176cm" fo:margin-bottom="0.423cm" fo:line-height="100%"/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P4" style:family="paragraph" style:parent-style-name="Standard">
      <style:paragraph-properties fo:margin-top="0.176cm" fo:margin-bottom="0.423cm" fo:line-height="100%"/>
    </style:style>
    <style:style style:name="T1" style:family="text">
      <style:text-properties style:font-name="Times New Roman" fo:font-size="22pt" fo:font-weight="bold" style:letter-kerning="true" style:font-name-asian="Times New Roman1" style:font-size-asian="22pt" style:language-asian="it" style:country-asian="IT" style:font-weight-asian="bold" style:font-name-complex="Times New Roman1" style:font-size-complex="22pt" style:font-weight-complex="bold"/>
    </style:style>
    <style:style style:name="T2" style:family="text"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T3" style:family="text">
      <style:text-properties style:font-name="Times New Roman" fo:font-size="12pt" fo:font-weight="bold" style:font-name-asian="Times New Roman1" style:font-size-asian="12pt" style:language-asian="it" style:country-asian="IT" style:font-weight-asian="bold" style:font-name-complex="Times New Roman1" style:font-size-complex="12pt"/>
    </style:style>
    <style:style style:name="T4" style:family="text">
      <style:text-properties style:font-name="Times New Roman" fo:font-size="24pt" fo:font-weight="bold" style:letter-kerning="true" style:font-name-asian="Times New Roman1" style:font-size-asian="24pt" style:language-asian="it" style:country-asian="IT" style:font-weight-asian="bold" style:font-name-complex="Times New Roman1" style:font-size-complex="24pt" style:font-weight-complex="bold"/>
    </style:style>
    <style:style style:name="T5" style:family="text">
      <style:text-properties fo:font-weight="bold" style:font-weight-asian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" text:outline-level="1"><text:span text:style-name="T1">PROCEDURE PER L’AMMISSIONE AGLI ESAMI DI LAUREA DELLA SESSIONE DI DICEMBRE 2017</text:span><text:span text:style-name="T2"><text:line-break/><text:line-break/></text:span><text:span text:style-name="T3">- <text:s/>Presso la segreteria di Messina:</text:span></text:h>
      <text:p text:style-name="P2"><text:span text:style-name="T2"><text:line-break/>Inviare entro il 17/11/2017 all’indirizzo e-mail: direzione.cospecs@unime.it </text:span><text:span text:style-name="T3">il frontespizio della tesi</text:span><text:span text:style-name="T2"> </text:span><text:span text:style-name="T3">firmato dal relatore.</text:span></text:p>
      <text:p text:style-name="P2"><text:span text:style-name="T2">Il laureando è tenuto ad inviare entro e non oltre il 02 dicembre 2017, il file della tesi in formato elettronico (pdf) all’indirizzo direzione.cospecs@unime.it con le seguenti informazioni: nome, cognome, cds, matricola, titolo della tesi e anno accademico; (specificando di essere studente di Noto).</text:span></text:p>
      <text:p text:style-name="P3"/>
      <text:p text:style-name="P4"><text:span text:style-name="T3">-Presso la segreteria studenti di Noto:</text:span></text:p>
      <text:p text:style-name="P4"><text:span text:style-name="T2"><text:s/>Gli studenti laureandi devono consegnare </text:span><text:span text:style-name="T3">il frontespizio tesi firmato dal relatore</text:span><text:span text:style-name="T2"> entro il 17/11/2017.</text:span></text:p>
      <text:p text:style-name="P4"><text:span text:style-name="T2">Inoltre gli studenti laureandi devono consegnare una copia della tesi (completa di frontespizio firmato) in un cd <text:s/>in formato PDF, il libretto esami, laboratori,e tirocini, entro e non oltre il 2 dicembre 2017.</text:span></text:p>
      <text:p text:style-name="P4"><text:span text:style-name="T3">-Almalaurea</text:span></text:p>
      <text:p text:style-name="P4"><text:span text:style-name="T2">Gli studenti laureandi devono compilare on-line il questionario “almalaurea” collegandosi all’indirizzo: </text:span><text:a xlink:type="simple" xlink:href="http://www.almalaurea.it" text:style-name="Internet_20_link" text:visited-style-name="Visited_20_Internet_20_Link">http://www.almalaurea.it</text:a>. Si deve cliccare su studenti e laureati, poi andare su <text:s/>registrazione, dopo aver fatto la registrazione <text:s/>compilare il questionario, <text:s/>dopo aver compilato il questionario <text:s/>inviare la ricevuta firmata <text:s/>all’indirizzo: <text:a xlink:type="simple" xlink:href="mailto:almalaurea@unime.it" text:style-name="Internet_20_link" text:visited-style-name="Visited_20_Internet_20_Link">almalaurea@unime.it</text:a>, indicando nome, cognome, numero di matricola, corso di laurea e classe di laurea.</text:p>
      <text:p text:style-name="P4"><text:span text:style-name="T5">-Abstract</text:span></text:p>
      <text:p text:style-name="P4"><text:span text:style-name="T2">- L’abstract (1 pagina) fa parte integrante della tesi, e va inserito dopo l’indice.</text:span></text:p>
      <text:p text:style-name="P4"><text:span text:style-name="T3">-Tesi</text:span></text:p>
      <text:p text:style-name="P4"><text:span text:style-name="T2">-Tesi 1 copia rilegata per lo studente.</text:span></text:p>
      <text:p text:style-name="P4"><text:span text:style-name="T2"><text:line-break/>-Tutti gli esami devono essere sostenuti almeno 15 gg. prima della data dell’appello di laurea.  Per esigenze amministrative, non saranno accettate istanze pervenute dopo la data prevista.<text:line-break/><text:line-break/><text:line-break/>La Segreteria di Direzione predisporrà e, dopo la firma del Direttore, pubblicherà sul sito del CUMO apposito calendario in cui verrà specificato giorno, ora e luogo delle sedute di laurea (la pubblicazione avverrà circa 15 gg. prima delle laure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176cm" fo:margin-bottom="0.176cm" fo:line-height="100%"/>
      <style:text-properties style:font-name="Times New Roman" fo:font-size="24pt" fo:font-weight="bold" style:letter-kerning="true" style:font-name-asian="Times New Roman1" style:font-size-asian="24pt" style:language-asian="it" style:country-asian="IT" style:font-weight-asian="bold" style:font-name-complex="Times New Roman1" style:font-size-complex="24pt" style:font-weight-complex="bold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Times New Roman" fo:font-size="24pt" fo:font-weight="bold" style:letter-kerning="true" style:font-name-asian="Times New Roman1" style:font-size-asian="24pt" style:language-asian="it" style:country-asian="IT" style:font-weight-asian="bold" style:font-name-complex="Times New Roman1" style:font-size-complex="24pt" style:font-weight-complex="bold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Operatore_2</meta:initial-creator>
    <dc:creator>Operatore_2</dc:creator>
    <meta:editing-cycles>39</meta:editing-cycles>
    <meta:print-date>2017-10-24T13:04:00</meta:print-date>
    <meta:creation-date>2017-05-05T08:17:00</meta:creation-date>
    <dc:date>2017-10-24T13:11:00</dc:date>
    <meta:editing-duration>PT6M</meta:editing-duration>
    <meta:generator>OpenOffice/4.1.3$Win32 OpenOffice.org_project/413m1$Build-9783</meta:generator>
    <meta:document-statistic meta:table-count="0" meta:image-count="0" meta:object-count="0" meta:page-count="1" meta:paragraph-count="13" meta:word-count="274" meta:character-count="1930"/>
    <meta:user-defined meta:name="AppVersion">12.0000</meta:user-defined>
    <meta:user-defined meta:name="Company">BASTARDS TeaM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