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font-face-decls>
    <style:font-face style:name="Helvetica" svg:font-family="Helvetica"/>
  </office:font-face-decls>
  <office:automatic-styles>
    <style:style style:name="P1" style:family="paragraph" style:parent-style-name="Standard">
      <style:paragraph-properties>
        <style:tab-stops>
          <style:tab-stop style:position="0.3937in"/>
          <style:tab-stop style:position="0.7874in"/>
          <style:tab-stop style:position="1.1811in"/>
          <style:tab-stop style:position="1.5748in"/>
          <style:tab-stop style:position="1.9685in"/>
          <style:tab-stop style:position="2.3622in"/>
          <style:tab-stop style:position="2.7559in"/>
          <style:tab-stop style:position="3.1496in"/>
          <style:tab-stop style:position="3.5433in"/>
          <style:tab-stop style:position="3.9370in"/>
          <style:tab-stop style:position="4.3307in"/>
          <style:tab-stop style:position="4.7244in"/>
        </style:tab-stops>
      </style:paragraph-properties>
      <style:text-properties style:font-name="Helvetica" fo:font-size="12.0pt"/>
    </style:style>
    <style:style style:name="P2" style:family="paragraph" style:parent-style-name="Standard">
      <style:paragraph-properties>
        <style:tab-stops>
          <style:tab-stop style:position="0.3931in"/>
          <style:tab-stop style:position="0.7868in"/>
          <style:tab-stop style:position="1.1806in"/>
          <style:tab-stop style:position="1.5743in"/>
          <style:tab-stop style:position="1.9681in"/>
          <style:tab-stop style:position="2.3618in"/>
          <style:tab-stop style:position="2.7556in"/>
          <style:tab-stop style:position="3.1493in"/>
          <style:tab-stop style:position="3.5431in"/>
          <style:tab-stop style:position="3.9368in"/>
          <style:tab-stop style:position="4.3306in"/>
          <style:tab-stop style:position="4.7243in"/>
        </style:tab-stops>
      </style:paragraph-properties>
      <style:text-properties style:font-name="Helvetica" fo:font-size="12.0pt"/>
    </style:style>
    <style:style style:name="TableColumn1" style:family="table-column">
      <style:table-column-properties style:column-width="3.4625in" style:rel-column-width="32767*"/>
    </style:style>
  </office:automatic-styles>
  <office:body>
    <office:text>
      <text:p text:style-name="P1">Programma L-19-20</text:p>
      <text:p text:style-name="P1"/>
      <text:p text:style-name="P1">Parte generale</text:p>
      <text:p text:style-name="P1"/>
      <text:p text:style-name="P1">Antonino Pennisi - Alessandra Falzone, Linguaggio, evoluzione e scienze cognitive: un’introduzione Corisco edizioni, Roma-Messina-Madrid, 2017</text:p>
      <text:p text:style-name="P1"/>
      <text:p text:style-name="P1"/>
      <text:p text:style-name="P1">Parte monografica “Corpo e linguaggio da Spinoza </text:p>
      <text:p text:style-name="P1">all’embodied cognition”</text:p>
      <text:p text:style-name="P1"/>
      <text:p text:style-name="P1">- Spinoza e l’embodied cognition (Appunti dalle lezioni)</text:p>
      <text:p text:style-name="P1"/>
      <text:p text:style-name="P1">- Fausto Caruana, Anna M. Borghi, Il cervello in azione. Introduzione alle nuove scienze della mente , Il Mulino (2016)</text:p>
      <text:p text:style-name="P1"/>
      <text:p text:style-name="P1">- Antonio Pennisi, Prospettive evoluzioniste nell'embodied cognition. Il cervello «inquilino del corpo», in “RSL. Italian Journal of Cognitive Sciences”, I-2016, pp. 179-201, DOI: 10.12832/83924</text:p>
      <text:p text:style-name="P1"/>
      <text:p text:style-name="P1"/>
      <text:p text:style-name="P1">Programma L-24</text:p>
      <text:p text:style-name="P1"/>
      <text:p text:style-name="P2">Antonino Pennisi - Alessandra Falzone, Linguaggio, evoluzione e scienze cognitive: un’introduzione Corisco edizioni, Roma-Messina-Madrid, 2017</text:p>
      <text:p text:style-name="P2"/>
      <text:p text:style-name="P2">- Appunti dalle lezioni</text:p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imes" svg:font-family="Times"/>
  </office:font-face-decls>
  <office:styles>
    <style:default-style style:family="paragraph">
      <style:paragraph-properties style:tab-stop-distance="0.5in"/>
      <style:text-properties style:font-name="Times" fo:font-size="12.0p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</office:styles>
  <office:automatic-styles>
    <style:page-layout style:name="Standard">
      <style:page-layout-properties fo:page-width="8.5in" fo:page-height="11.0in" style:print-orientation="portrait" fo:margin-top="0.5in" fo:margin-bottom="0.5in" fo:margin-left="1.0in" fo:margin-right="1.0in"/>
    </style:page-layout>
  </office:automatic-styles>
  <office:master-styles>
    <style:master-page style:name="Standard" style:page-layout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CocoaODFWriter/1671</meta:generator>
  </office:meta>
</office:document-meta>
</file>