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Wingdings" svg:font-family="Wingdings" style:font-adornments="Normale" style:font-pitch="variable" style:font-charset="x-symbol"/>
    <style:font-face style:name="Symbol" svg:font-family="Symbol" style:font-adornments="Normale" style:font-family-generic="roman" style:font-pitch="variable" style:font-charset="x-symbol"/>
    <style:font-face style:name="Mangal1" svg:font-family="Mangal"/>
    <style:font-face style:name="Courier New" svg:font-family="'Courier New'" style:font-adornments="Normale" style:font-family-generic="modern" style:font-pitch="fixed"/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Cambria" svg:font-family="Cambria" style:font-family-generic="roman" style:font-pitch="variable"/>
    <style:font-face style:name="Helvetica" svg:font-family="Helvetica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F" svg:font-family="" style:font-family-generic="system" style:font-pitch="variable"/>
    <style:font-face style:name="Courier New1" svg:font-family="'Courier New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List_20_Paragraph" style:list-style-name="WWNum4">
      <style:paragraph-properties fo:text-align="justify" style:justify-single-word="false"/>
    </style:style>
    <style:style style:name="P2" style:family="paragraph" style:parent-style-name="List_20_Paragraph" style:list-style-name="WWNum7"/>
    <style:style style:name="P3" style:family="paragraph" style:parent-style-name="List_20_Paragraph" style:list-style-name="WWNum8"/>
    <style:style style:name="P4" style:family="paragraph" style:parent-style-name="Normal_20__28_Web_29_">
      <style:paragraph-properties fo:text-align="justify" style:justify-single-word="false"/>
    </style:style>
    <style:style style:name="P5" style:family="paragraph" style:parent-style-name="Normal_20__28_Web_29_" style:list-style-name="WWNum1">
      <style:paragraph-properties fo:text-align="justify" style:justify-single-word="false"/>
    </style:style>
    <style:style style:name="P6" style:family="paragraph" style:parent-style-name="Normal_20__28_Web_29_" style:list-style-name="WWNum3">
      <style:paragraph-properties fo:text-align="justify" style:justify-single-word="false"/>
    </style:style>
    <style:style style:name="P7" style:family="paragraph" style:parent-style-name="Normal_20__28_Web_29_">
      <style:paragraph-properties fo:margin-top="0cm" fo:margin-bottom="0cm" fo:text-align="center" style:justify-single-word="false"/>
    </style:style>
    <style:style style:name="P8" style:family="paragraph" style:parent-style-name="Normal_20__28_Web_29_" style:master-page-name="Standard">
      <style:paragraph-properties fo:margin-top="0cm" fo:margin-bottom="0cm" fo:text-align="center" style:justify-single-word="false" style:page-number="auto"/>
    </style:style>
    <style:style style:name="P9" style:family="paragraph" style:parent-style-name="Standard">
      <style:paragraph-properties fo:text-align="justify" style:justify-single-word="false"/>
    </style:style>
    <style:style style:name="P10" style:family="paragraph" style:parent-style-name="Standard">
      <style:text-properties style:font-name="Times New Roman" style:font-name-complex="Times New Roman1"/>
    </style:style>
    <style:style style:name="P11" style:family="paragraph" style:parent-style-name="Standard">
      <style:paragraph-properties fo:text-align="justify" style:justify-single-word="false"/>
      <style:text-properties style:font-name="Times New Roman" style:font-name-complex="Times New Roman1"/>
    </style:style>
    <style:style style:name="P12" style:family="paragraph" style:parent-style-name="Standard">
      <style:paragraph-properties fo:margin-top="0cm" fo:margin-bottom="0cm" fo:text-align="center" style:justify-single-word="false"/>
    </style:style>
    <style:style style:name="P13" style:family="paragraph" style:parent-style-name="Standard">
      <style:paragraph-properties fo:margin-top="0cm" fo:margin-bottom="0cm" fo:text-align="justify" style:justify-single-word="false"/>
      <style:text-properties fo:color="#333333" style:font-name="Times New Roman" fo:font-weight="bold" style:font-name-asian="Times New Roman1" style:language-asian="it" style:country-asian="IT" style:font-weight-asian="bold" style:font-name-complex="Times New Roman1" style:font-weight-complex="bold"/>
    </style:style>
    <style:style style:name="P14" style:family="paragraph" style:parent-style-name="Standard">
      <style:paragraph-properties fo:margin-top="0cm" fo:margin-bottom="0cm" fo:text-align="justify" style:justify-single-word="false"/>
    </style:style>
    <style:style style:name="T1" style:family="text">
      <style:text-properties fo:color="#000000" fo:font-size="14pt" fo:font-weight="bold" style:font-size-asian="14pt" style:font-weight-asian="bold" style:font-size-complex="14pt" style:font-weight-complex="bold"/>
    </style:style>
    <style:style style:name="T2" style:family="text">
      <style:text-properties fo:color="#000000" style:font-name-asian="Times New Roman1"/>
    </style:style>
    <style:style style:name="T3" style:family="text">
      <style:text-properties fo:color="#000000" style:font-weight-complex="bold"/>
    </style:style>
    <style:style style:name="T4" style:family="text">
      <style:text-properties fo:color="#000000" style:font-name="Times New Roman" fo:font-weight="bold" style:font-name-asian="Times New Roman1" style:language-asian="it" style:country-asian="IT" style:font-weight-asian="bold" style:font-name-complex="Times New Roman1"/>
    </style:style>
    <style:style style:name="T5" style:family="text">
      <style:text-properties style:font-name="Times New Roman" style:font-name-complex="Times New Roman1"/>
    </style:style>
    <style:style style:name="T6" style:family="text">
      <style:text-properties style:font-name="Times New Roman" style:font-name-asian="Times New Roman1" style:language-asian="it" style:country-asian="IT" style:font-name-complex="Times New Roman1"/>
    </style:style>
    <style:style style:name="T7" style:family="text">
      <style:text-properties fo:color="#333333" style:font-name="Times New Roman" fo:font-weight="bold" style:font-name-asian="Times New Roman1" style:language-asian="it" style:country-asian="IT" style:font-weight-asian="bold" style:font-name-complex="Times New Roman1" style:font-weight-complex="bol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h text:style-name="P8" text:outline-level="1"><text:span text:style-name="T1">Programma di Didattica Inclusiva</text:span><text:bookmark text:name="_GoBack"/><text:span text:style-name="T1"> (M-Ped/03)</text:span></text:h>
      <text:h text:style-name="P7" text:outline-level="1"><text:span text:style-name="T2">D.lgs. n. 59/2017, attuativo della legge n. 107/2015</text:span></text:h>
      <text:h text:style-name="P12" text:outline-level="1"><text:span text:style-name="T4">Prof. Annamaria Curatola</text:span></text:h>
      <text:p text:style-name="P13"/>
      <text:p text:style-name="P13"/>
      <text:p text:style-name="P14"><text:span text:style-name="T7">Titolo del corso:</text:span></text:p>
      <text:p text:style-name="P13"/>
      <text:p text:style-name="P14"><text:span text:style-name="T5">Didattica Inclusiva e Innovativa</text:span></text:p>
      <text:p text:style-name="P13"/>
      <text:p text:style-name="P14"><text:span text:style-name="T7">Obiettivi Formativi</text:span></text:p>
      <text:p text:style-name="P9"><text:span text:style-name="T5">Il corso, centrato sul tema delle “buone prassi di inclusione scolastica”, ha l’obiettivo di contribuire alla progressiva formazione di competenze spendibili in operatività didattica concreta e supportate da adeguate conoscenze pedagogiche, metodologiche, organizzative, normative.</text:span></text:p>
      <text:p text:style-name="P9"><text:span text:style-name="T5">Lo studente dovrà dimostrare di aver acquisito conoscenze in relazione agli elementi di base della pedagogia utili all'esercizio della professione docente, con particolare riferimento ai fondamenti della pedagogia e didattica dell'inclusione. </text:span></text:p>
      <text:p text:style-name="P4">In particolare: </text:p>
      <text:list xml:id="list3044055150426398182" text:style-name="WWNum1">
        <text:list-item>
          <text:p text:style-name="P5">I processi di insegnamento/apprendimento e di condivisione del sapere. </text:p>
        </text:list-item>
        <text:list-item>
          <text:p text:style-name="P5">Analisi del rapporto fra processi di formazione, educazione, istruzione e apprendimenti nella prospettiva di una pedagogia inclusiva. </text:p>
        </text:list-item>
        <text:list-item>
          <text:p text:style-name="P5">Teorie e modelli di interpretazione della relazione educativa in contesti scolastici inclusivi e con riferimento a tutti i protagonisti della rete educativa e formativa. </text:p>
        </text:list-item>
        <text:list-item>
          <text:p text:style-name="P5">Teorie e modelli relativi alla progettazione, al monitoraggio e alla valutazione nei contesti scolastici e nei processi di insegnamento-apprendimento, con particolare attenzione ai dispositivi di valutazione e autovalutazione dell'agire educativo delle/degli insegnanti e dei processi di formazione delle studentesse e degli studenti di scuola secondaria. </text:p>
        </text:list-item>
      </text:list>
      <text:p text:style-name="P14"><text:span text:style-name="T7">Prerequisiti</text:span></text:p>
      <text:p text:style-name="P9"><text:span text:style-name="T5">Possesso di agile e coerente abilità riflessiva e critica</text:span></text:p>
      <text:p text:style-name="P13"/>
      <text:p text:style-name="P14"><text:span text:style-name="T7">Contenuti del Corso</text:span></text:p>
      <text:p text:style-name="P9"><text:span text:style-name="T5">Il corso è articolato in due segmenti. Il primo riguarderà le condizioni criteriologiche che fanno da sfondo alle prassi didattiche in uso nella scuola italiana, per garantire l’esercizio dell’educazione e dell’istruzione agli allievi disabili, soprattutto in contesti di inclusione/integrazione scolastica. Il secondo sarà centrato sulle principali tecniche e/o metodologie, anche didattiche, che favoriscono gli apprendimenti e la formazione degli allievi con difficoltà di apprendimento.</text:span></text:p>
      <text:p text:style-name="P4">In particolare:</text:p>
      <text:list xml:id="list4139778511663073388" text:style-name="WWNum3">
        <text:list-item>
          <text:p text:style-name="P6">Analisi dei sistemi formativi e del rapporto fra processi di formazione, educazione, istruzione e apprendimento.</text:p>
        </text:list-item>
        <text:list-item>
          <text:p text:style-name="P6">Teorie e modelli di interpretazione della relazione educativa e osservazione e analisi delle relative dinamiche nei contesti scolastici, con riferimento a tutti i protagonisti della rete educativa e formativa.</text:p>
        </text:list-item>
        <text:list-item>
          <text:p text:style-name="P6">I principi generali, i principali modelli e le principali strategie della progettazione formativa.</text:p>
        </text:list-item>
        <text:list-item>
          <text:p text:style-name="P6">Analisi delle dinamiche educative nei contesti familiari, soprattutto con riferimento al rapporto scuola-famiglia -territorio.</text:p>
        </text:list-item>
        <text:list-item>
          <text:p text:style-name="P6">Approcci, strategie e strumenti educativi per la promozione di classi resilienti nella prospettiva pedagogica e didattica dell'inclusione.</text:p>
        </text:list-item>
        <text:list-item>
          <text:p text:style-name="P6"><text:soft-page-break/>Il rapporto tra pedagogia e didattica per lo sviluppo della professionalità docente e delle pratiche professionali nei contesti educativi formali.</text:p>
        </text:list-item>
        <text:list-item>
          <text:p text:style-name="P6">L'orientamento scolastico e le relative implicazioni educative e didattiche, con analisi delle coordinate pedagogiche inerenti le strategie di orientamento scolastico e professionale, di tutorato contro l'insuccesso scolastico e di riconoscimento degli apprendimenti pregressi, soprattutto non formali e informali, di adolescenti e giovani.</text:p>
        </text:list-item>
        <text:list-item>
          <text:p text:style-name="P6">La mediazione didattica come sostegno dei processi di apprendimento.</text:p>
        </text:list-item>
        <text:list-item>
          <text:p text:style-name="P6">Le strategie per lo sviluppo della didattica 'comune', con riferimento alle principali forme collaborative e cooperative di organizzazione delle attività di apprendimento.</text:p>
        </text:list-item>
      </text:list>
      <text:p text:style-name="P4"/>
      <text:p text:style-name="P14"><text:span text:style-name="T7">Metodi Didattici</text:span></text:p>
      <text:p text:style-name="P11"/>
      <text:p text:style-name="P9"><text:span text:style-name="T5">Il Corso si svolgerà mediante: </text:span></text:p>
      <text:p text:style-name="P9"><text:span text:style-name="T5">-<text:tab/>Lezioni frontali.</text:span></text:p>
      <text:p text:style-name="P9"><text:span text:style-name="T5">Verranno affrontati, in modo riflessivo e critico i temi dei due segmenti contenutistici indicati in premessa. Nel corso delle lezioni verranno presi in considerazione e puntualizzati gli attuali e più significativi orientamenti culturali e scientifici relativi ai temi in discussione, rilevandone specificità di contenuto, proposte operative, note critiche, prospettive progettuali di sviluppo. </text:span></text:p>
      <text:p text:style-name="P9"><text:span text:style-name="T5">-<text:tab/>Simulazione e approfondimento delle conoscenze offerte. Gli studenti, al fine di assumere adeguate disposizioni riflessive e critiche nello studio, nonché un più utile atteggiamento verso l'approfondimento conoscitivo e la ricerca, verranno coinvolti in attività individuali e/o di gruppo.</text:span></text:p>
      <text:p text:style-name="P11"/>
      <text:p text:style-name="P9"><text:span text:style-name="T5">Strumenti a supporto della didattica</text:span></text:p>
      <text:list xml:id="list5180463980763691243" text:style-name="WWNum4">
        <text:list-item>
          <text:p text:style-name="P1"><text:span text:style-name="T5">Dispense</text:span></text:p>
        </text:list-item>
        <text:list-item>
          <text:p text:style-name="P1"><text:span text:style-name="T5">Seminari integrativi con esperti esterni;</text:span></text:p>
        </text:list-item>
        <text:list-item>
          <text:p text:style-name="P1"><text:span text:style-name="T5">Audiovisivi;</text:span></text:p>
        </text:list-item>
        <text:list-item>
          <text:p text:style-name="P1"><text:span text:style-name="T5">Attività di ricerca;</text:span></text:p>
        </text:list-item>
        <text:list-item>
          <text:p text:style-name="P1"><text:span text:style-name="T5">Visite guidate in contesti educativo/terapeutici presenti sul territorio.</text:span></text:p>
        </text:list-item>
      </text:list>
      <text:p text:style-name="P11"/>
      <text:p text:style-name="P11"/>
      <text:p text:style-name="P14"><text:span text:style-name="T7">Modalità di verifica dell'apprendimento</text:span></text:p>
      <text:p text:style-name="P11"/>
      <text:p text:style-name="P9"><text:span text:style-name="T5">La verifica verrà effettuata mediante una prova scritta propedeutica ad una prova orale. </text:span></text:p>
      <text:p text:style-name="P9"><text:span text:style-name="T5">La prova scritta consiste nell'applicazione di test e/o la elaborazione di relazioni scritte riferibili alla partecipazione individuale e/o di gruppo alle attività del corso.</text:span></text:p>
      <text:p text:style-name="P9"><text:span text:style-name="T5">La prova orale prevede una discussione sui contenuti in programma.</text:span></text:p>
      <text:p text:style-name="P9"><text:span text:style-name="T5">La valutazione avviene in trentesimi e la soglia di sufficienza è raggiunta quando può essere attribuito un punteggio minimo di 18/30.</text:span></text:p>
      <text:p text:style-name="P11"/>
      <text:p text:style-name="P14"><text:span text:style-name="T7">Testi di riferimento</text:span></text:p>
      <text:p text:style-name="P11"/>
      <text:list xml:id="list5015433713981235162" text:style-name="WWNum7">
        <text:list-item>
          <text:p text:style-name="P2"><text:span text:style-name="T5">Curatola A. (2012). Oltre le barriere. Verso una pedagogia del turismo inclusivo. Lecce: Pensa Multimedia</text:span></text:p>
        </text:list-item>
        <text:list-item>
          <text:p text:style-name="P2"><text:soft-page-break/><text:span text:style-name="T5">Curatola A. (a cura di). (2008). L'azione formativa “personalizzata” nella scuola dell'infanzia e primaria. Esiti e prospettive delle Indicazioni nazionali per il curricolo. Roma: Anicia</text:span></text:p>
        </text:list-item>
        <text:list-item>
          <text:p text:style-name="P2"><text:span text:style-name="T5">Mandolesi, L. (2002). Neuroscienze dell'attività motoria: Verso un sistema cognitivo-motorio. Berlino: Springer.</text:span></text:p>
        </text:list-item>
      </text:list>
      <text:p text:style-name="Standard"><text:span text:style-name="T5">Inoltre:</text:span></text:p>
      <text:list xml:id="list1620004693845032746" text:style-name="WWNum8">
        <text:list-item>
          <text:p text:style-name="P3"><text:span text:style-name="T5">Legge 328/2000</text:span></text:p>
        </text:list-item>
        <text:list-item>
          <text:p text:style-name="P3"><text:span text:style-name="T5">Indicazioni Nazionali per il curricolo del 2012</text:span></text:p>
        </text:list-item>
        <text:list-item>
          <text:p text:style-name="P3"><text:span text:style-name="T5">Direttiva sui BES del 2012</text:span></text:p>
        </text:list-item>
        <text:list-item>
          <text:p text:style-name="P3"><text:span text:style-name="T5">D Lgs 66/2017</text:span></text:p>
        </text:list-item>
      </text:list>
      <text:p text:style-name="P10"/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Wingdings" svg:font-family="Wingdings" style:font-adornments="Normale" style:font-pitch="variable" style:font-charset="x-symbol"/>
    <style:font-face style:name="Symbol" svg:font-family="Symbol" style:font-adornments="Normale" style:font-family-generic="roman" style:font-pitch="variable" style:font-charset="x-symbol"/>
    <style:font-face style:name="Mangal1" svg:font-family="Mangal"/>
    <style:font-face style:name="Courier New" svg:font-family="'Courier New'" style:font-adornments="Normale" style:font-family-generic="modern" style:font-pitch="fixed"/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Cambria" svg:font-family="Cambria" style:font-family-generic="roman" style:font-pitch="variable"/>
    <style:font-face style:name="Helvetica" svg:font-family="Helvetica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F" svg:font-family="" style:font-family-generic="system" style:font-pitch="variable"/>
    <style:font-face style:name="Courier New1" svg:font-family="'Courier New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it" fo:country="IT" style:font-size-asian="12pt" style:language-asian="en" style:country-asian="US" style:font-size-complex="12pt" style:language-complex="ar" style:country-complex="SA"/>
    </style:default-style>
    <style:default-style style:family="paragraph">
      <style:paragraph-properties fo:margin-top="0cm" fo:margin-bottom="0.141cm"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Calibri" fo:font-size="12pt" fo:language="it" fo:country="IT" style:font-name-asian="SimSun" style:font-size-asian="12pt" style:language-asian="en" style:country-asian="US" style:font-name-complex="F" style:font-size-complex="12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orphans="2" fo:widows="2" style:writing-mode="lr-tb"/>
      <style:text-properties style:use-window-font-color="tru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corpo_20_vocapolario" style:display-name="corpo vocapolario" style:family="paragraph" style:parent-style-name="Standard" style:default-outline-level="" style:list-style-name="">
      <style:paragraph-properties fo:text-align="justify" style:justify-single-word="false" fo:orphans="0" fo:widows="0" fo:padding="0cm" fo:border="none">
        <style:tab-stops>
          <style:tab-stop style:position="4.752cm"/>
        </style:tab-stops>
      </style:paragraph-properties>
      <style:text-properties fo:color="#3f3f3f" style:font-name="Cambria" fo:font-size="7pt" style:text-underline-style="none" style:letter-kerning="true" style:font-name-asian="Times New Roman1" style:font-size-asian="7pt" style:language-asian="it" style:country-asian="IT" style:font-name-complex="Times New Roman1" style:font-size-complex="7pt"/>
    </style:style>
    <style:style style:name="Title" style:family="paragraph" style:parent-style-name="Standard" style:next-style-name="Subtitle" style:default-outline-level="" style:list-style-name="" style:class="chapter">
      <style:paragraph-properties fo:text-align="justify" style:justify-single-word="false" fo:padding="0cm" fo:border="none"/>
      <style:text-properties style:font-name="Calibri Light" fo:font-size="28pt" fo:letter-spacing="-0.018cm" style:text-underline-style="none" fo:font-weight="bold" style:letter-kerning="true" style:font-size-asian="28pt" style:language-asian="it" style:country-asian="IT" style:font-weight-asian="bold" style:font-name-complex="F" style:font-size-complex="28pt" style:font-weight-complex="bold"/>
    </style:style>
    <style:style style:name="Subtitle" style:family="paragraph" style:parent-style-name="Heading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Normal_20__28_Web_29_" style:display-name="Normal (Web)" style:family="paragraph" style:parent-style-name="Standard" style:default-outline-level="" style:list-style-name="">
      <style:paragraph-properties fo:margin-top="0.176cm" fo:margin-bottom="0.176cm"/>
      <style:text-properties style:font-name="Times New Roman" style:language-asian="it" style:country-asian="IT" style:font-name-complex="Times New Roman1"/>
    </style:style>
    <style:style style:name="List_20_Paragraph" style:display-name="List Paragraph" style:family="paragraph" style:parent-style-name="Standard" style:default-outline-level="" style:list-style-name="">
      <style:paragraph-properties fo:margin-left="1.27cm" fo:margin-right="0cm" fo:text-indent="0cm" style:auto-text-indent="false"/>
    </style:style>
    <style:style style:name="Default_20_Paragraph_20_Font" style:display-name="Default Paragraph Font" style:family="text"/>
    <style:style style:name="corpo_20_titolo_20_vocabolario" style:display-name="corpo titolo vocabolario" style:family="text" style:parent-style-name="Default_20_Paragraph_20_Font">
      <style:text-properties style:font-name="Calibri" fo:font-size="8pt" fo:font-weight="bold" style:font-size-asian="8pt" style:language-asian="zh" style:country-asian="TW" style:font-weight-asian="bold" style:font-size-complex="7pt" style:font-weight-complex="bold"/>
    </style:style>
    <style:style style:name="titoletti_20_vocabolario" style:display-name="titoletti vocabolario" style:family="text" style:parent-style-name="corpo_20_titolo_20_vocabolario">
      <style:text-properties fo:color="#44546a" style:font-name="Helvetica" fo:font-size="8pt" fo:letter-spacing="-0.004cm" fo:font-weight="bold" style:letter-kerning="true" style:font-size-asian="8pt" style:language-asian="zh" style:country-asian="TW" style:font-weight-asian="bold" style:font-size-complex="7pt" style:font-weight-complex="bold"/>
    </style:style>
    <style:style style:name="Titolo_20_Carattere" style:display-name="Titolo Carattere" style:family="text" style:parent-style-name="Default_20_Paragraph_20_Font">
      <style:text-properties style:font-name="Calibri Light" fo:font-size="28pt" fo:letter-spacing="-0.018cm" style:text-underline-style="none" style:letter-kerning="true" style:font-size-asian="28pt" style:language-asian="it" style:country-asian="IT" style:font-name-complex="F" style:font-size-complex="28pt"/>
    </style:style>
    <style:style style:name="apple-converted-space" style:family="text" style:parent-style-name="Default_20_Paragraph_20_Font"/>
    <style:style style:name="ListLabel_20_1" style:display-name="ListLabel 1" style:family="text">
      <style:text-properties fo:font-size="10pt" style:font-size-asian="10pt"/>
    </style:style>
    <style:style style:name="ListLabel_20_2" style:display-name="ListLabel 2" style:family="text">
      <style:text-properties style:font-name-complex="Courier New1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">
      <text:list-level-style-bullet text:level="1" text:style-name="ListLabel_20_1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ListLabel_20_1" style:num-suffix="" text:bullet-char="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Symbol"/>
      </text:list-level-style-bullet>
      <text:list-level-style-bullet text:level="3" text:style-name="ListLabel_20_1" style:num-suffix="" text:bullet-char="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Symbol"/>
      </text:list-level-style-bullet>
      <text:list-level-style-bullet text:level="4" text:style-name="ListLabel_20_1" style:num-suffix="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ListLabel_20_1" style:num-suffix="" text:bullet-char="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Symbol"/>
      </text:list-level-style-bullet>
      <text:list-level-style-bullet text:level="6" text:style-name="ListLabel_20_1" style:num-suffix="" text:bullet-char="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Symbol"/>
      </text:list-level-style-bullet>
      <text:list-level-style-bullet text:level="7" text:style-name="ListLabel_20_1" style:num-suffix="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ListLabel_20_1" style:num-suffix="" text:bullet-char="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Symbol"/>
      </text:list-level-style-bullet>
      <text:list-level-style-bullet text:level="9" text:style-name="ListLabel_20_1" style:num-suffix="" text:bullet-char="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style:num-suffix=")" style:num-format="a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bullet text:level="1" text:style-name="ListLabel_20_1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ListLabel_20_1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"/>
      </text:list-level-style-bullet>
      <text:list-level-style-bullet text:level="3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Wingdings"/>
      </text:list-level-style-bullet>
      <text:list-level-style-bullet text:level="5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Wingdings"/>
      </text:list-level-style-bullet>
      <text:list-level-style-bullet text:level="6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Wingdings"/>
      </text:list-level-style-bullet>
      <text:list-level-style-bullet text:level="8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Wingdings"/>
      </text:list-level-style-bullet>
      <text:list-level-style-bullet text:level="9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499cm" fo:margin-bottom="2cm" fo:margin-left="2cm" fo:margin-right="2cm" style:writing-mode="lr-tb" style:layout-grid-color="#c0c0c0" style:layout-grid-lines="39" style:layout-grid-base-height="0.423cm" style:layout-grid-ruby-height="0.212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annamaria curatola</meta:initial-creator>
    <dc:creator>Utente di Microsoft Office</dc:creator>
    <meta:editing-cycles>5</meta:editing-cycles>
    <meta:creation-date>2017-12-19T01:55:00</meta:creation-date>
    <dc:date>2017-12-19T02:06:00</dc:date>
    <meta:editing-duration>PT8S</meta:editing-duration>
    <meta:generator>OpenOffice/4.1.3$Win32 OpenOffice.org_project/413m1$Build-9783</meta:generator>
    <meta:document-statistic meta:table-count="0" meta:image-count="0" meta:object-count="0" meta:page-count="3" meta:paragraph-count="52" meta:word-count="741" meta:character-count="5460"/>
    <meta:user-defined meta:name="AppVersion">15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