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Wingdings" svg:font-family="Wingdings" style:font-adornments="Normale" style:font-pitch="variable" style:font-charset="x-symbol"/>
    <style:font-face style:name="Symbol" svg:font-family="Symbol" style:font-adornments="Normale" style:font-family-generic="roman" style:font-pitch="variable" style:font-charset="x-symbol"/>
    <style:font-face style:name="Mangal1" svg:font-family="Mangal"/>
    <style:font-face style:name="Courier New" svg:font-family="'Courier New'" style:font-adornments="Normale" style:font-family-generic="modern" style:font-pitch="fixed"/>
    <style:font-face style:name="AGaramondPro-Regular" svg:font-family="AGaramondPro-Regular" style:font-family-generic="roman" style:font-pitch="variable"/>
    <style:font-face style:name="Calibri" svg:font-family="Calibri"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GaramondPro-Regular1" svg:font-family="AGaramondPro-Regular"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Symbol1" svg:font-family="Symbol" style:font-family-generic="system" style:font-pitch="variable"/>
    <style:font-face style:name="Times New Roman1" svg:font-family="'Times New Roman'" style:font-family-generic="system" style:font-pitch="variable"/>
    <style:font-face style:name="Wingdings1" svg:font-family="Wingdings" style:font-family-generic="system" style:font-pitch="variable"/>
  </office:font-face-decls>
  <office:automatic-styles>
    <style:style style:name="P1" style:family="paragraph" style:parent-style-name="Standard">
      <style:text-properties style:font-name="Times New Roman" fo:font-size="14pt" style:font-size-asian="14pt" style:font-name-complex="Times New Roman1" style:font-size-complex="14pt"/>
    </style:style>
    <style:style style:name="P2" style:family="paragraph" style:parent-style-name="Standard">
      <style:text-properties style:font-name="Times New Roman" fo:font-size="14pt" fo:language="en" fo:country="US" style:font-size-asian="14pt" style:font-name-complex="Times New Roman1" style:font-size-complex="14pt"/>
    </style:style>
    <style:style style:name="P3" style:family="paragraph" style:parent-style-name="Standard" style:list-style-name="WWNum1"/>
    <style:style style:name="P4" style:family="paragraph" style:parent-style-name="Standard">
      <style:paragraph-properties fo:margin-top="0cm" fo:margin-bottom="0cm" fo:line-height="100%"/>
    </style:style>
    <style:style style:name="P5" style:family="paragraph" style:parent-style-name="Standard">
      <style:paragraph-properties fo:margin-left="0.635cm" fo:margin-right="0cm" fo:text-indent="0cm" style:auto-text-indent="false"/>
      <style:text-properties style:font-name="Times New Roman" fo:font-size="14pt" fo:font-weight="bold" style:font-size-asian="14pt" style:font-weight-asian="bold" style:font-name-complex="Times New Roman1" style:font-size-complex="14pt" style:font-weight-complex="bold"/>
    </style:style>
    <style:style style:name="P6" style:family="paragraph" style:parent-style-name="Standard">
      <style:paragraph-properties fo:margin-left="0.635cm" fo:margin-right="0cm" fo:text-indent="0cm" style:auto-text-indent="false"/>
      <style:text-properties style:font-name="Times New Roman" fo:font-size="14pt" style:font-size-asian="14pt" style:font-name-complex="Times New Roman1" style:font-size-complex="14pt"/>
    </style:style>
    <style:style style:name="P7" style:family="paragraph" style:parent-style-name="Standard">
      <style:paragraph-properties fo:margin-left="0.635cm" fo:margin-right="0cm" fo:margin-top="0cm" fo:margin-bottom="0.282cm" fo:line-height="108%" fo:text-indent="0cm" style:auto-text-indent="false"/>
    </style:style>
    <style:style style:name="P8" style:family="paragraph" style:parent-style-name="Standard">
      <style:paragraph-properties fo:margin-left="0.635cm" fo:margin-right="0cm" fo:margin-top="0cm" fo:margin-bottom="0.282cm" fo:line-height="108%" fo:text-indent="0cm" style:auto-text-indent="false"/>
      <style:text-properties style:font-name="Times New Roman" fo:font-size="12pt" style:font-size-asian="12pt" style:font-name-complex="Times New Roman1" style:font-size-complex="12pt"/>
    </style:style>
    <style:style style:name="P9" style:family="paragraph" style:parent-style-name="Standard" style:master-page-name="Standard">
      <style:paragraph-properties style:page-number="auto"/>
    </style:style>
    <style:style style:name="P10" style:family="paragraph" style:parent-style-name="List_20_Paragraph" style:list-style-name="WWNum4"/>
    <style:style style:name="P11" style:family="paragraph" style:parent-style-name="List_20_Paragraph" style:list-style-name="WWNum4">
      <style:paragraph-properties fo:margin-left="0.635cm" fo:margin-right="0cm" fo:text-indent="0cm" style:auto-text-indent="false"/>
    </style:style>
    <style:style style:name="T1" style:family="text">
      <style:text-properties style:font-name="Times New Roman" style:font-name-complex="Times New Roman1"/>
    </style:style>
    <style:style style:name="T2" style:family="text">
      <style:text-properties style:font-name="Times New Roman" fo:font-size="14pt" style:font-size-asian="14pt" style:font-name-complex="Times New Roman1" style:font-size-complex="14pt"/>
    </style:style>
    <style:style style:name="T3" style:family="text">
      <style:text-properties style:font-name="Times New Roman" fo:font-size="14pt" style:font-size-asian="14pt" style:font-name-complex="Times New Roman1" style:font-size-complex="14pt" style:font-weight-complex="bold"/>
    </style:style>
    <style:style style:name="T4" style:family="text">
      <style:text-properties style:font-name="Times New Roman" fo:font-size="14pt" fo:font-weight="bold" style:font-size-asian="14pt" style:font-weight-asian="bold" style:font-name-complex="Times New Roman1" style:font-size-complex="14pt"/>
    </style:style>
    <style:style style:name="T5" style:family="text">
      <style:text-properties style:font-name="Times New Roman" fo:font-size="14pt" fo:font-weight="bold" style:font-size-asian="14pt" style:font-weight-asian="bold" style:font-name-complex="Times New Roman1" style:font-size-complex="14pt" style:font-weight-complex="bold"/>
    </style:style>
    <style:style style:name="T6" style:family="text">
      <style:text-properties style:font-name="Times New Roman" fo:font-size="14pt" fo:language="en" fo:country="US" style:font-size-asian="14pt" style:font-name-complex="Times New Roman1" style:font-size-complex="14pt"/>
    </style:style>
    <style:style style:name="T7" style:family="text">
      <style:text-properties style:font-name="Times New Roman" fo:font-size="14pt" fo:language="en" fo:country="US" fo:font-weight="bold" style:font-size-asian="14pt" style:font-weight-asian="bold" style:font-name-complex="Times New Roman1" style:font-size-complex="14pt" style:font-weight-complex="bold"/>
    </style:style>
    <style:style style:name="T8" style:family="text">
      <style:text-properties style:font-name="Times New Roman" fo:font-size="12pt" style:font-size-asian="12pt" style:font-name-complex="Times New Roman1" style:font-size-complex="12pt"/>
    </style:style>
    <style:style style:name="T9" style:family="text">
      <style:text-properties style:font-name="Times New Roman" fo:font-size="12pt" fo:font-weight="bold" style:font-size-asian="12pt" style:font-weight-asian="bold" style:font-name-complex="Times New Roman1" style:font-size-complex="12pt"/>
    </style:style>
    <style:style style:name="T10" style:family="text">
      <style:text-properties style:font-name="AGaramondPro-Regular" fo:font-size="16pt" style:font-size-asian="16pt" style:language-asian="it" style:country-asian="IT" style:font-name-complex="AGaramondPro-Regular1" style:font-size-complex="16pt"/>
    </style:style>
    <style:style style:name="T11" style:family="text">
      <style:text-properties style:font-name="AGaramondPro-Regular" fo:font-size="9pt" style:font-size-asian="9pt" style:language-asian="it" style:country-asian="IT" style:font-name-complex="AGaramondPro-Regular1" style:font-size-complex="9pt"/>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9"><text:span text:style-name="T4">LINGUA E TRADUZIONE INGLESE (L-LIN/12) A.A. 2017-18</text:span></text:p>
      <text:p text:style-name="Standard"><text:span text:style-name="T4"><text:s/></text:span><text:span text:style-name="T2">Modalita’ di studio e di accesso all’Esame</text:span></text:p>
      <text:p text:style-name="Standard"><text:span text:style-name="T2">Docente del corso: Professoressa Alessandra Falzone</text:span></text:p>
      <text:p text:style-name="Standard"><text:span text:style-name="T2">Tutore: Dott.sa M.E. Toffle</text:span></text:p>
      <text:p text:style-name="Standard"><text:span text:style-name="T2">Corso di Laurea: DAMS Trienniale/Scienze della Communicazione/Scienze della Formazione/Servizio Sociale </text:span></text:p>
      <text:p text:style-name="Standard"><text:span text:style-name="T2">Titolo del corso</text:span><text:span text:style-name="T5">: <text:s/>Lingua Inglese e Traduzione</text:span></text:p>
      <text:p text:style-name="Standard"><text:span text:style-name="T6">Email: </text:span><text:a xlink:type="simple" xlink:href="mailto:mtoffle@unime.it%20" text:style-name="Internet_20_link" text:visited-style-name="Visited_20_Internet_20_Link">mtoffle@unime.it </text:a></text:p>
      <text:p text:style-name="P1"/>
      <text:p text:style-name="Standard"><text:span text:style-name="T2">Tel: <text:s/>328 114 0231 per emergenze</text:span></text:p>
      <text:p text:style-name="Standard"><text:span text:style-name="T2">Ricevimento: <text:s/>su appuntamento o via teleconferenza/skype </text:span><text:span text:style-name="T6">(appuntamento acconsigliato).</text:span></text:p>
      <text:p text:style-name="P2"/>
      <text:p text:style-name="Standard"><text:span text:style-name="T7">Testo del corso: </text:span></text:p>
      <text:p text:style-name="Standard"><text:span text:style-name="T10"><text:s text:c="2"/></text:span><text:bookmark-start text:name="_Hlk496024498"/><text:span text:style-name="T10">Toffle, Mary Ellen (2017). English Communication for Social and Human Services: a Cultural-Linguistic Approach. <text:s/>Celid: Torino.</text:span></text:p>
      <text:p text:style-name="Standard"><text:span text:style-name="T11">Si puo trovare su Celid o Amazon.com.</text:span></text:p>
      <text:p text:style-name="P4"><text:span text:style-name="T11">ISBN 978-88-6789-086-6</text:span></text:p>
      <text:p text:style-name="P4"><text:span text:style-name="T11">LEXIS Compagnia Editoriale in Torino srl</text:span></text:p>
      <text:p text:style-name="P4"><text:span text:style-name="T11">via Carlo Alberto 55</text:span></text:p>
      <text:p text:style-name="P4"><text:span text:style-name="T11">I-10123 Torino</text:span></text:p>
      <text:p text:style-name="P4"><text:span text:style-name="T11">www.celid.it</text:span></text:p>
      <text:p text:style-name="P5"><text:bookmark-end text:name="_Hlk496024498"/></text:p>
      <text:p text:style-name="Standard"><text:span text:style-name="T2">La capacità di comunicare efficacemente in lingua inglese è attualmente considerata come un requisito importante per ottenere un lavoro o seguire un livello di studio più avanzato. <text:s text:c="2"/>La lingua inglese è diventata la “lingua franca” globale. Economist afferma che (7 agosto, 2004): “In …Europa, come in molte parti del mondo, la conoscenza della lingua inglese è fondamentale per la vita quotidiana ed è paragonabile alla capacità di guidare la macchina o utilizzare un computer.” Secondo Joshua Fishman (2001) 1,6 miliardi di persone conosce l’inglese in qualche forma e rappresenta la lingua principalmente utilizzata per un numero significativo di pubblicazioni, ricerche, musica e cultura pop. <text:s/>(Si può solo immaginare la crescita dal </text:span><text:soft-page-break/><text:span text:style-name="T2">2001!). Il New York Times (2007) ha centrato il punto quando dichiarò che la lingua Inglese è la lingua utilizzata in quasi tutte le attività, dal controllo del traffico aereo alle ricerche scientifiche, fino al jihad Islamico! La lingua inglese ha consolidato la sua posizione dominante come linguaggio del Web, nel quale è stato stimato che l’</text:span><text:span text:style-name="T4">8</text:span><text:span text:style-name="T5">0% di tutte le informazioni immagazzinate elettronicamente nel mondo è in inglese</text:span><text:span text:style-name="T2"> (Graddol, 2006). <text:s text:c="2"/></text:span></text:p>
      <text:p text:style-name="Standard"><text:span text:style-name="T2">Al di là delle ovvie ragioni di sviluppo di una carriera e di impiego, gli studenti hanno diritto all’istruzione, e ciò comprende anche il diritto all’istruzione alla lingua Inglese (Dichiarazione delle Nazioni Unite sui Diritti Umani 2007). Così come l’uso della tecnologia sta rapidamente creando due fazioni nel mondo (quella sviluppata e quella in fase di sviluppo), anche la conoscenza della lingua inglese sta rapidamente creando una separazione perchè rappresenta la chiave dell’informazione, dell’apprendimento, del lavoro e del mercato su scala globale. Coloro che non sono in grado di comunicare in Inglese saranno rapidamente emarginati. Oltre alla capacità di utilizzare la lingua Inglese, </text:span><text:span text:style-name="T3">la competenza interculturale è stata identificata come parte della formazione necessaria per la creazione di una società multiculturale-globale.</text:span></text:p>
      <text:p text:style-name="Standard"><text:span text:style-name="T2">L’incapacità di comunicare in modo adeguato in lingua inglese e la mancanza di competenze basilari sulla comunicazione interculturale renderanno più difficile l’entrata degli studenti nel futuro mercato del lavoro globale. </text:span><text:span text:style-name="T3">La lingua inglese sta diventando rapidamente il veicolo primario della conoscenza attuale.</text:span><text:span text:style-name="T2"> Gli studenti hanno la necessità di essere in grado di comprendere la lingua Inglese al fine di presentarsi per qualsiasi carriera accademica o per quasi tutte le posizioni professionali come medicina, ingegneria, l’insegnamento o la tecnologia dell’informazione, ecc. (Graddol, 2001).</text:span></text:p>
      <text:p text:style-name="Standard"><text:span text:style-name="T2">Anche la competenza interculturale nel mercato globale è fondamentale:</text:span></text:p>
      <text:p text:style-name="Standard"><text:span text:style-name="T2">“Dirigenti con competenze interculturali sono necessari non solo in squadre globali virtuali, ma anche in un contesto multiculturale di squadre regionali e locali nelle organizzazioni (Bhawuk e Brislin, 1992). <text:s/>Gli studenti universitari saranno i leader mondiali di domani, ma è compito delle università quello di prepararli ad affrontare il fenomeno della ‘globalizzazione’(Eouyng 2005, Roberts, 2007). <text:s/>Il termine “globalizzazione” esprime la sempre più crescente presenza della globalizzazione sulla scena locale. <text:s/>Gli studenti devono essere preparati in modo efficace, sia che scelgono di lavorare all’estero che di rimanere nel loro paese d’origine.</text:span></text:p>
      <text:p text:style-name="Standard"><text:soft-page-break/><text:span text:style-name="T2">Quindi questo corso è stato progettato per fornire agli studenti i principi fondamentali e pratici per comprendere le diverse culture che possono incontrare nella loro futura professione, utilizzando l’inglese come lingua di insegnamento. </text:span></text:p>
      <text:p text:style-name="Standard"><text:span text:style-name="T5">Obiettivi generali:</text:span><text:span text:style-name="T2"> <text:s/>Sviluppare la comunicazione interculturale e la capacità di communicare in inglese. </text:span><text:span text:style-name="T5">Gli studenti cominceranno a capire i comportamenti delle persone, gruppi ed organizzazioni da un punto di vista interculturale</text:span><text:span text:style-name="T2">.</text:span></text:p>
      <text:p text:style-name="Standard"><text:span text:style-name="T5">Obiettivi specifici</text:span></text:p>
      <text:p text:style-name="Standard"><text:span text:style-name="T5">Il corso è strutturato su un livello di Inglese B1 del “Quadro Comune Europeo di Riferimento per la conoscenza delle lingue” con la speranza che gli studenti saranno in grado di comunicare a quel livello entro la fine del corso. </text:span></text:p>
      <text:p text:style-name="Standard"><text:span text:style-name="T5">1</text:span><text:span text:style-name="T2">. <text:s/></text:span><text:span text:style-name="T5">Competenze linguistiche di base</text:span></text:p>
      <text:p text:style-name="Standard"><text:span text:style-name="T5">Ascolto:</text:span><text:span text:style-name="T2"> essere in grado di capire un discorso informale o professionale.</text:span></text:p>
      <text:p text:style-name="Standard"><text:span text:style-name="T5">Parlato:</text:span><text:span text:style-name="T2"> essere in grado di rispondere con precisione e conversare su argomenti quotidiani o internazionali.</text:span></text:p>
      <text:p text:style-name="Standard"><text:span text:style-name="T5">Lettura:</text:span><text:span text:style-name="T2"> essere in grado di leggere e comprendere testi provenienti da riviste o giornali internazionali , tradurre, essere in grado di leggere e comprendere articoli accademici e altri testi.</text:span></text:p>
      <text:p text:style-name="Standard"><text:span text:style-name="T5">Scrittura:</text:span><text:span text:style-name="T2"> essere in grado di scrivere documenti di communicazione base; imparare a come pensare nel modo lineare Anglo-Sassone per poi trasferirlo alla scrittura.</text:span></text:p>
      <text:p text:style-name="Standard"><text:span text:style-name="T5">2. <text:s/>Competenze interculturali:</text:span></text:p>
      <text:list xml:id="list5752661070309054060" text:style-name="WWNum1">
        <text:list-item>
          <text:p text:style-name="P3"><text:span text:style-name="T2">Conoscenza interculturale</text:span></text:p>
        </text:list-item>
        <text:list-item>
          <text:p text:style-name="P3"><text:span text:style-name="T2">Sensibilità interculturale</text:span></text:p>
        </text:list-item>
      </text:list>
      <text:p text:style-name="P1"><text:bookmark text:name="_GoBack"/></text:p>
      <text:p text:style-name="Standard"><text:span text:style-name="T4">ESAME FINALE</text:span></text:p>
      <text:list xml:id="list8885243383204727407" text:style-name="WWNum4">
        <text:list-item>
          <text:p text:style-name="P10"><text:span text:style-name="T4">SCRITTO:</text:span><text:span text:style-name="T2"> <text:s/></text:span><text:span text:style-name="T4">Tutti gli esercizi, inclusi i studi di casi, presenti nel libro citato sopra.</text:span><text:span text:style-name="T2"> <text:s/>Gli esercizi devono essere completati per il giorno dell’esame: saranno consegnati il giorno dell’esame <text:s text:c="2"/>alle 8:00 della mattina al sito dell’esame.</text:span></text:p>
        </text:list-item>
      </text:list>
      <text:p text:style-name="P1"/>
      <text:p text:style-name="P1"/>
      <text:p text:style-name="P1"><text:soft-page-break/></text:p>
      <text:list xml:id="list28205330" text:continue-numbering="true" text:style-name="WWNum4">
        <text:list-item>
          <text:p text:style-name="P11"><text:span text:style-name="T2"><text:s/></text:span><text:span text:style-name="T4">ORALE:</text:span><text:span text:style-name="T2"> Studenti faranno una presentazione orale di 10 minuti di PowerPoint svolta in inglese </text:span><text:span text:style-name="T4">secondo le istruzioni <text:s/>del loro programma di studio</text:span><text:span text:style-name="T2">. <text:s/>Devono essere preparati e pronti a rispondere a domande su il loro lavoro svolto. <text:s/>La presentazione viene stampato e portato all’esame. <text:s/></text:span></text:p>
        </text:list-item>
      </text:list>
      <text:p text:style-name="P6"/>
      <text:p text:style-name="P6"/>
      <text:p text:style-name="Standard"><text:span text:style-name="T4">TURISMO:</text:span></text:p>
      <text:p text:style-name="P7"><text:span text:style-name="T1">FARE RICERCA SU UNA AREA DI TURISMO CHE LE INTERESSA—SVILUPPO DI TURISMO IN SICILIA O NEL CASO DEGLI STUDENTI DI ERASMUS, NEL VOSTRO TERRITORIO—CREA UN PIANO/PROGRAMMA E PRESENTALO IN INGLESE. <text:s/>UTILIZZA LA SCHEDA PPT INCLUSO IN QUESTA DISPENSA.</text:span></text:p>
      <text:p text:style-name="Standard"><text:span text:style-name="T9">SPETTACOLO:</text:span></text:p>
      <text:p text:style-name="P7"><text:span text:style-name="T8">FARE RICERCA SU UN LAVORO PER IL TUO FUTURO, NEL TUO CAMPO DI STUDIO. <text:s/>UTILIZZA LA SCHEDA <text:s/>PPT INCLUSA IN QUESTA DISPENSA, ACCOMPAGNATO DAL TESTO SCRITTO UTILIZZATO PER COSTRUIRE IL PPT.</text:span></text:p>
      <text:p text:style-name="Standard"><text:span text:style-name="T9">SCIENZE DELLA COMMUNICAZIONE</text:span></text:p>
      <text:p text:style-name="P7"><text:span text:style-name="T8"><text:s/>FARE RICERCA SU UNA AREA DI COMMUNICAZIONE CHE LE INTERESSA,--LAVORO DI SOGNO… <text:s/>E UTILIZZA IL PPT FILE INCLUSO NELLA DISPENSA. SEGUENDO LA SCHEDA DEL PPT INCLUSO NELLA DISPENSA, ACCOMPAGNATO DAL TESTO SCRITTO UTILIZZATO PER COSTRUIRE IL PPT.</text:span></text:p>
      <text:p text:style-name="Standard"><text:span text:style-name="T9">SCIENZE DELLA FORMAZIONE</text:span></text:p>
      <text:p text:style-name="P7"><text:span text:style-name="T8">ESAME ORALE-FARE RICERCA SU UNA AREA DELLA FORMAZIONE CHE TE INTERESSA…SEGUENDO LA SCHEDA DEL PPT INCLUSO NELLA DISPENSA, ACCOMPAGNATO DAL TESTO SCRITTO UTILIZZATO PER COSTRUIRE IL PPT.</text:span></text:p>
      <text:p text:style-name="P8"/>
      <text:p text:style-name="Standard"><text:span text:style-name="T4">SERVIZIO SOCIALE</text:span></text:p>
      <text:p text:style-name="Standard"><text:span text:style-name="T4"><text:s text:c="4"/></text:span><text:span text:style-name="T2">Esame orale su un capitolo del libro: presentare ed analizzare un capitolo secondo a scelta dello studente. <text:s/>Essere pronto ad analizzare il caso e fare suggerenze utilizzando i principi presentati nel capitolo.</text:span></text:p>
      <text:p text:style-name="Standard"><text:span text:style-name="T4">Evalutazione:</text:span></text:p>
      <text:p text:style-name="Standard"><text:span text:style-name="T2">Scritto: 50%-basato sulla complezione di tutti gli esercizi del libro</text:span></text:p>
      <text:p text:style-name="Standard"><text:span text:style-name="T2">Orale: 50%-basato sulla presentazione orale piu’ domande basiche al livello B1</text:span></text:p>
      <text:p text:style-name="Standard"><text:soft-page-break/><text:span text:style-name="T2">n.b. lo studente dovrebbe mostrare un livello di B1</text:span></text:p>
      <text:p text:style-name="Standard"><text:span text:style-name="T4">Siti di formazione nella Lingua inglese</text:span><text:span text:style-name="T2">:</text:span></text:p>
      <text:p text:style-name="Standard"><text:a xlink:type="simple" xlink:href="http://www.bbc.com" text:style-name="Internet_20_link" text:visited-style-name="Visited_20_Internet_20_Link"><text:span text:style-name="T2">www.bbc.co.uk/</text:span></text:a><text:span text:style-name="T2">worldservice/learningenglish</text:span></text:p>
      <text:p text:style-name="Standard"><text:a xlink:type="simple" xlink:href="http://www.usingenglish.com/quizzes" text:style-name="Internet_20_link" text:visited-style-name="Visited_20_Internet_20_Link"><text:span text:style-name="T2">www.usingenglish.com/quizzes</text:span></text:a></text:p>
      <text:p text:style-name="Standard"><text:a xlink:type="simple" xlink:href="http://www.esl.about.com/" text:style-name="Internet_20_link" text:visited-style-name="Visited_20_Internet_20_Link"><text:span text:style-name="T2">www.esl.about.com</text:span></text:a></text:p>
      <text:p text:style-name="P1"/>
      <text:p text:style-name="P1"/>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Wingdings" svg:font-family="Wingdings" style:font-adornments="Normale" style:font-pitch="variable" style:font-charset="x-symbol"/>
    <style:font-face style:name="Symbol" svg:font-family="Symbol" style:font-adornments="Normale" style:font-family-generic="roman" style:font-pitch="variable" style:font-charset="x-symbol"/>
    <style:font-face style:name="Mangal1" svg:font-family="Mangal"/>
    <style:font-face style:name="Courier New" svg:font-family="'Courier New'" style:font-adornments="Normale" style:font-family-generic="modern" style:font-pitch="fixed"/>
    <style:font-face style:name="AGaramondPro-Regular" svg:font-family="AGaramondPro-Regular" style:font-family-generic="roman" style:font-pitch="variable"/>
    <style:font-face style:name="Calibri" svg:font-family="Calibri"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GaramondPro-Regular1" svg:font-family="AGaramondPro-Regular"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Symbol1" svg:font-family="Symbol" style:font-family-generic="system" style:font-pitch="variable"/>
    <style:font-face style:name="Times New Roman1" svg:font-family="'Times New Roman'" style:font-family-generic="system" style:font-pitch="variable"/>
    <style:font-face style:name="Wingdings1" svg:font-family="Wingdings"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true"/>
      <style:paragraph-properties style:text-autospace="ideograph-alpha" style:line-break="strict" style:writing-mode="lr-tb" style:font-independent-line-spacing="false">
        <style:tab-stops/>
      </style:paragraph-properties>
      <style:text-properties style:use-window-font-color="true" fo:font-size="10pt" fo:language="it" fo:country="IT" style:font-size-asian="10pt" style:language-asian="it" style:country-asian="IT"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1.249cm" style:writing-mode="page"/>
      <style:text-properties style:use-window-font-color="true" style:font-name="Calibri" fo:font-size="10pt" fo:language="it" fo:country="IT" style:font-name-asian="Calibri1" style:font-size-asian="10pt" style:language-asian="it" style:country-asian="IT" style:font-name-complex="Times New Roman1" style:font-size-complex="10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list-style-name="" style:class="text">
      <style:paragraph-properties fo:margin-top="0cm" fo:margin-bottom="0.353cm" fo:line-height="115%" fo:orphans="2" fo:widows="2" style:writing-mode="lr-tb"/>
      <style:text-properties style:use-window-font-color="true" fo:font-size="11pt" style:font-size-asian="11pt" style:language-asian="en" style:country-asian="US" style:font-name-complex="Calibri1" style:font-size-complex="11pt"/>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Mangal"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Mangal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Mangal1" style:font-size-complex="12pt" style:font-style-complex="italic"/>
    </style:style>
    <style:style style:name="Index" style:family="paragraph" style:parent-style-name="Standard" style:class="index">
      <style:paragraph-properties text:number-lines="false" text:line-number="0"/>
      <style:text-properties style:font-name-complex="Mangal1"/>
    </style:style>
    <style:style style:name="List_20_Paragraph" style:display-name="List Paragraph" style:family="paragraph" style:parent-style-name="Standard" style:default-outline-level="" style:list-style-name="">
      <style:paragraph-properties fo:margin-left="1.27cm" fo:margin-right="0cm" fo:text-indent="0cm" style:auto-text-indent="false"/>
    </style:style>
    <style:style style:name="Default_20_Paragraph_20_Font" style:display-name="Default Paragraph Font" style:family="text"/>
    <style:style style:name="Internet_20_link" style:display-name="Internet link" style:family="text">
      <style:text-properties fo:color="#0000ff" fo:language="zxx" fo:country="none" style:text-underline-style="solid" style:text-underline-width="auto" style:text-underline-color="font-color" style:language-asian="zxx" style:country-asian="none" style:language-complex="zxx" style:country-complex="none"/>
    </style:style>
    <style:style style:name="Unresolved_20_Mention" style:display-name="Unresolved Mention" style:family="text" style:parent-style-name="Default_20_Paragraph_20_Font">
      <style:text-properties fo:color="#808080"/>
    </style:style>
    <style:style style:name="ListLabel_20_1" style:display-name="ListLabel 1" style:family="text">
      <style:text-properties style:font-name-complex="Courier New1"/>
    </style:style>
    <style:style style:name="ListLabel_20_2" style:display-name="ListLabel 2" style:family="text">
      <style:text-properties style:font-name-complex="Wingdings1"/>
    </style:style>
    <style:style style:name="ListLabel_20_3" style:display-name="ListLabel 3" style:family="text">
      <style:text-properties style:font-name-complex="Symbol1"/>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Num1">
      <text:list-level-style-bullet text:level="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1" style:num-suffix="o"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ListLabel_20_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ListLabel_20_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ListLabel_20_1" style:num-suffix="o"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text:style-name="ListLabel_20_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ListLabel_20_3"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ListLabel_20_1" style:num-suffix="o"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text:style-name="ListLabel_20_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style:num-suffix="." style:num-format="A">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style:num-format="1" text:start-value="2">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page-layout style:name="Mpm1">
      <style:page-layout-properties fo:page-width="21.001cm" fo:page-height="29.7cm" style:num-format="1" style:print-orientation="portrait" fo:margin-top="2.499cm" fo:margin-bottom="2cm" fo:margin-left="2cm" fo:margin-right="2cm" style:writing-mode="lr-tb" style:layout-grid-color="#c0c0c0" style:layout-grid-lines="39" style:layout-grid-base-height="0.423cm" style:layout-grid-ruby-height="0.212cm" style:layout-grid-mode="none" style:layout-grid-ruby-below="false" style:layout-grid-print="false" style:layout-grid-display="false" style:layout-grid-base-width="0.37cm" style:layout-grid-snap-to-characters="true"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dc:title>LINGUA E TRADUZIONE INGLESE (L-LIN/12) A</dc:title>
    <meta:initial-creator>WS_02</meta:initial-creator>
    <dc:creator>Mary Ellen Toffle</dc:creator>
    <meta:editing-cycles>3</meta:editing-cycles>
    <meta:creation-date>2018-03-19T19:32:00</meta:creation-date>
    <dc:date>2018-03-19T19:47:00</dc:date>
    <meta:editing-duration>PT5S</meta:editing-duration>
    <meta:generator>OpenOffice/4.1.3$Win32 OpenOffice.org_project/413m1$Build-9783</meta:generator>
    <meta:document-statistic meta:table-count="0" meta:image-count="0" meta:object-count="0" meta:page-count="5" meta:paragraph-count="55" meta:word-count="1078" meta:character-count="7516"/>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 xlink:href=""/>
  </office:meta>
</office:document-meta>
</file>