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serif" svg:font-family="serif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TimesNewRomanPSMT" svg:font-family="TimesNewRomanPSMT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  <style:font-face style:name="TimesNewRomanPSMT1" svg:font-family="TimesNewRomanPSMT" style:font-family-generic="system" style:font-pitch="variable"/>
  </office:font-face-decls>
  <office:automatic-styles>
    <style:style style:name="Tabella1" style:family="table">
      <style:table-properties style:width="14.155cm" fo:margin-left="-0.026cm" fo:margin-top="0cm" fo:margin-bottom="0cm" table:align="left" style:writing-mode="lr-tb"/>
    </style:style>
    <style:style style:name="Tabella1.A" style:family="table-column">
      <style:table-column-properties style:column-width="14.155cm"/>
    </style:style>
    <style:style style:name="Tabella1.1" style:family="table-row">
      <style:table-row-properties style:min-row-height="0.529cm" style:keep-together="false" fo:keep-together="always"/>
    </style:style>
    <style:style style:name="Tabella1.A1" style:family="table-cell">
      <style:table-cell-properties style:vertical-align="middle" fo:padding="0.026cm" fo:border="none"/>
    </style:style>
    <style:style style:name="Tabella1.6" style:family="table-row">
      <style:table-row-properties style:min-row-height="0.529cm" style:keep-together="true" fo:keep-together="auto"/>
    </style:style>
    <style:style style:name="P1" style:family="paragraph" style:parent-style-name="Standard">
      <style:text-properties fo:font-size="16pt" style:font-size-asian="16pt" style:font-size-complex="16pt"/>
    </style:style>
    <style:style style:name="P2" style:family="paragraph" style:parent-style-name="Standard">
      <style:paragraph-properties fo:margin-top="0cm" fo:margin-bottom="0cm" fo:line-height="100%"/>
    </style:style>
    <style:style style:name="P3" style:family="paragraph" style:parent-style-name="Standard">
      <style:paragraph-properties fo:margin-top="0cm" fo:margin-bottom="0cm" fo:line-height="100%"/>
      <style:text-properties style:font-name="Times New Roman" fo:font-size="12pt" style:font-name-asian="Times New Roman1" style:font-size-asian="12pt" style:language-asian="it" style:country-asian="IT" style:font-name-complex="Times New Roman1" style:font-size-complex="12pt"/>
    </style:style>
    <style:style style:name="P4" style:family="paragraph" style:parent-style-name="Standard">
      <style:paragraph-properties fo:margin-top="0cm" fo:margin-bottom="0cm" fo:line-height="100%"/>
      <style:text-properties fo:font-weight="bold" style:font-weight-asian="bold" style:font-weight-complex="bold"/>
    </style:style>
    <style:style style:name="P5" style:family="paragraph" style:parent-style-name="Standard">
      <style:paragraph-properties fo:margin-top="0.176cm" fo:margin-bottom="0.21cm" fo:line-height="100%"/>
    </style:style>
    <style:style style:name="P6" style:family="paragraph" style:parent-style-name="Standard">
      <style:paragraph-properties fo:margin-top="0.176cm" fo:margin-bottom="0.21cm" fo:line-height="100%"/>
      <style:text-properties fo:font-weight="bold" style:font-weight-asian="bold" style:font-weight-complex="bold"/>
    </style:style>
    <style:style style:name="P7" style:family="paragraph" style:parent-style-name="Standard" style:master-page-name="Standard">
      <style:paragraph-properties style:page-number="auto"/>
    </style:style>
    <style:style style:name="T1" style:family="text">
      <style:text-properties fo:color="#000000" style:font-name="Times New Roman" fo:font-size="13.5pt" style:font-name-asian="Times New Roman1" style:font-size-asian="13.5pt" style:language-asian="it" style:country-asian="IT" style:font-name-complex="Times New Roman1" style:font-size-complex="13.5pt"/>
    </style:style>
    <style:style style:name="T2" style:family="text">
      <style:text-properties fo:color="#000000" style:font-name="Times New Roman" fo:font-size="13.5pt" fo:font-weight="bold" style:font-name-asian="Times New Roman1" style:font-size-asian="13.5pt" style:language-asian="it" style:country-asian="IT" style:font-weight-asian="bold" style:font-name-complex="Times New Roman1" style:font-size-complex="13.5pt" style:font-weight-complex="bold"/>
    </style:style>
    <style:style style:name="T3" style:family="text">
      <style:text-properties fo:color="#000000" style:font-name="Times New Roman" fo:font-size="13.5pt" fo:font-style="italic" style:font-name-asian="Times New Roman1" style:font-size-asian="13.5pt" style:language-asian="it" style:country-asian="IT" style:font-style-asian="italic" style:font-name-complex="Times New Roman1" style:font-size-complex="13.5pt" style:font-style-complex="italic"/>
    </style:style>
    <style:style style:name="T4" style:family="text">
      <style:text-properties fo:color="#000000" style:font-name="Times New Roman" fo:font-size="13.5pt" fo:font-style="italic" fo:font-weight="bold" style:font-name-asian="Times New Roman1" style:font-size-asian="13.5pt" style:language-asian="it" style:country-asian="IT" style:font-style-asian="italic" style:font-weight-asian="bold" style:font-name-complex="Times New Roman1" style:font-size-complex="13.5pt" style:font-style-complex="italic" style:font-weight-complex="bold"/>
    </style:style>
    <style:style style:name="T5" style:family="text">
      <style:text-properties fo:color="#000000" style:font-name="TimesNewRomanPSMT" fo:font-size="10pt" style:font-size-asian="10pt" style:font-name-complex="TimesNewRomanPSMT1" style:font-size-complex="10pt"/>
    </style:style>
    <style:style style:name="T6" style:family="text">
      <style:text-properties fo:color="#000000" style:font-name="Arial1" fo:font-size="12pt" fo:font-weight="bold" style:font-name-asian="Times New Roman1" style:font-size-asian="12pt" style:language-asian="it" style:country-asian="IT" style:font-weight-asian="bold" style:font-name-complex="Arial2" style:font-size-complex="12pt" style:font-weight-complex="bold"/>
    </style:style>
    <style:style style:name="T7" style:family="text">
      <style:text-properties fo:color="#000000" style:font-name="Arial1" fo:font-size="12pt" fo:language="en" fo:country="US" fo:font-weight="bold" style:font-name-asian="Times New Roman1" style:font-size-asian="12pt" style:language-asian="it" style:country-asian="IT" style:font-weight-asian="bold" style:font-name-complex="Arial2" style:font-size-complex="12pt" style:font-weight-complex="bold"/>
    </style:style>
    <style:style style:name="T8" style:family="text">
      <style:text-properties style:font-name="Times New Roman" fo:font-size="13.5pt" fo:font-style="italic" style:font-name-asian="Times New Roman1" style:font-size-asian="13.5pt" style:language-asian="it" style:country-asian="IT" style:font-style-asian="italic" style:font-name-complex="Times New Roman1" style:font-size-complex="13.5pt" style:font-style-complex="italic"/>
    </style:style>
    <style:style style:name="T9" style:family="text">
      <style:text-properties style:font-name="Times New Roman" fo:font-size="13.5pt" fo:font-style="italic" fo:font-weight="bold" style:font-name-asian="Times New Roman1" style:font-size-asian="13.5pt" style:language-asian="it" style:country-asian="IT" style:font-style-asian="italic" style:font-weight-asian="bold" style:font-name-complex="Times New Roman1" style:font-size-complex="13.5pt" style:font-style-complex="italic" style:font-weight-complex="bold"/>
    </style:style>
    <style:style style:name="T10" style:family="text">
      <style:text-properties style:font-name="Times New Roman" fo:font-size="12pt" style:font-name-asian="Times New Roman1" style:font-size-asian="12pt" style:language-asian="it" style:country-asian="IT" style:font-name-complex="Times New Roman1" style:font-size-complex="12pt"/>
    </style:style>
    <style:style style:name="T11" style:family="text">
      <style:text-properties style:font-name="Times New Roman" fo:font-size="12pt" fo:font-style="italic" style:font-name-asian="Times New Roman1" style:font-size-asian="12pt" style:language-asian="it" style:country-asian="IT" style:font-style-asian="italic" style:font-name-complex="Times New Roman1" style:font-size-complex="12pt" style:font-style-complex="italic"/>
    </style:style>
    <style:style style:name="T12" style:family="text">
      <style:text-properties style:font-name="Times New Roman" fo:font-size="12pt" fo:font-style="italic" fo:font-weight="bold" style:font-name-asian="Times New Roman1" style:font-size-asian="12pt" style:language-asian="it" style:country-asian="IT" style:font-style-asian="italic" style:font-weight-asian="bold" style:font-name-complex="Times New Roman1" style:font-size-complex="12pt" style:font-style-complex="italic" style:font-weight-complex="bold"/>
    </style:style>
    <style:style style:name="T13" style:family="text">
      <style:text-properties style:font-name="Times New Roman" fo:font-size="12pt" fo:font-weight="bold" style:font-name-asian="Times New Roman1" style:font-size-asian="12pt" style:language-asian="it" style:country-asian="IT" style:font-weight-asian="bold" style:font-name-complex="Times New Roman1" style:font-size-complex="12pt" style:font-weight-complex="bold"/>
    </style:style>
    <style:style style:name="T14" style:family="text">
      <style:text-properties style:font-name="Times New Roman" fo:font-size="12pt" fo:language="en" fo:country="US" style:font-name-asian="Times New Roman1" style:font-size-asian="12pt" style:language-asian="it" style:country-asian="IT" style:font-name-complex="Times New Roman1" style:font-size-complex="12pt"/>
    </style:style>
    <style:style style:name="T15" style:family="text">
      <style:text-properties style:font-name="Times New Roman" fo:font-size="9.5pt" style:font-name-asian="Times New Roman1" style:font-size-asian="9.5pt" style:language-asian="it" style:country-asian="IT" style:font-name-complex="Times New Roman1" style:font-size-complex="9.5pt"/>
    </style:style>
    <style:style style:name="T16" style:family="text">
      <style:text-properties style:font-name="Times New Roman" fo:font-size="9.5pt" fo:font-weight="bold" style:font-name-asian="Times New Roman1" style:font-size-asian="9.5pt" style:language-asian="it" style:country-asian="IT" style:font-weight-asian="bold" style:font-name-complex="Times New Roman1" style:font-size-complex="9.5pt" style:font-weight-complex="bold"/>
    </style:style>
    <style:style style:name="T17" style:family="text">
      <style:text-properties fo:color="#0000ff" style:font-name="Times New Roman" fo:font-size="12pt" style:text-underline-style="solid" style:text-underline-width="auto" style:text-underline-color="font-color" style:font-name-asian="Times New Roman1" style:font-size-asian="12pt" style:language-asian="it" style:country-asian="IT" style:font-name-complex="Times New Roman1" style:font-size-complex="12pt"/>
    </style:style>
    <style:style style:name="T18" style:family="text">
      <style:text-properties fo:color="#0000ff" style:font-name="Times New Roman" fo:font-size="12pt" style:text-underline-style="solid" style:text-underline-width="auto" style:text-underline-color="font-color" fo:font-weight="bold" style:font-name-asian="Times New Roman1" style:font-size-asian="12pt" style:language-asian="it" style:country-asian="IT" style:font-weight-asian="bold" style:font-name-complex="Times New Roman1" style:font-size-complex="12pt" style:font-weight-complex="bold"/>
    </style:style>
    <style:style style:name="T19" style:family="text">
      <style:text-properties style:font-name="TimesNewRomanPSMT" fo:font-size="10pt" style:font-size-asian="10pt" style:font-name-complex="TimesNewRomanPSMT1" style:font-size-complex="10pt"/>
    </style:style>
    <style:style style:name="T20" style:family="text">
      <style:text-properties style:font-name="TimesNewRomanPSMT" fo:font-size="10pt" fo:font-weight="bold" style:font-size-asian="10pt" style:font-weight-asian="bold" style:font-name-complex="TimesNewRomanPSMT1" style:font-size-complex="10pt" style:font-weight-complex="bold"/>
    </style:style>
    <style:style style:name="T21" style:family="text">
      <style:text-properties fo:color="#000081" style:font-name="TimesNewRomanPSMT" fo:font-size="10pt" style:font-size-asian="10pt" style:font-name-complex="TimesNewRomanPSMT1" style:font-size-complex="10pt"/>
    </style:style>
    <style:style style:name="T22" style:family="text">
      <style:text-properties style:font-name="serif" fo:font-size="13.5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/>
      <text:p text:style-name="Standard"/>
      <text:p text:style-name="P1">Enti Convenzionati:</text:p>
      <text:p text:style-name="Standard"/>
      <text:p text:style-name="P2"><text:span text:style-name="T2"/></text:p>
      <text:p text:style-name="P3"/>
      <text:p text:style-name="P2"><text:span text:style-name="T21"/></text:p>
      <text:p text:style-name="P3"/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P6"><text:span text:style-name="T22">Fondazione del Gran Tour palazzo Castelluccio via Cavour N.10 Noto (SR) tel 0931838881</text:span> </text:p>
          </table:table-cell>
        </table:table-row>
        <table:table-row table:style-name="Tabella1.1">
          <table:table-cell table:style-name="Tabella1.A1" office:value-type="string">
            <text:p text:style-name="P6">Associazione di Promozione Sociale La Quercia Avola</text:p>
          </table:table-cell>
        </table:table-row>
        <table:table-row table:style-name="Tabella1.1">
          <table:table-cell table:style-name="Tabella1.A1" office:value-type="string">
            <text:p text:style-name="P2"><text:span text:style-name="T2">Lab consulting </text:span><text:span text:style-name="T4">soc. coop.</text:span><text:span text:style-name="T9"><text:line-break/></text:span><text:span text:style-name="T13">-------------------------------------------------------<text:line-break/></text:span><text:span text:style-name="T12">Comunicazione, web e software house<text:line-break/></text:span><text:span text:style-name="T16">-------------------------------------------------------</text:span><text:span text:style-name="T13"><text:line-break/>via Ten. Sipione 53<text:line-break/>96019 - ROSOLINI (SR)<text:line-break/>Cell. [+39] 339 20 61 428<text:line-break/></text:span><text:a xlink:type="simple" xlink:href="http://www.ilabconsulting.it" text:style-name="Internet_20_link" text:visited-style-name="Visited_20_Internet_20_Link"><text:span text:style-name="T18">www.ilabconsulting.it</text:span></text:a></text:p>
          </table:table-cell>
        </table:table-row>
        <table:table-row table:style-name="Tabella1.1">
          <table:table-cell table:style-name="Tabella1.A1" office:value-type="string">
            <text:p text:style-name="P4"><text:span text:style-name="T5">COMUNE AVOLA UFFICIO SERVIZI SOCIALIVIA MAZZINI ANGOLO CORSO GARIBALDI</text:span></text:p>
            <text:p text:style-name="P4"><text:span text:style-name="T5">TELEFONO 0931583160/152</text:span></text:p>
            <text:p text:style-name="P4"><text:span text:style-name="T5">EMAIL: </text:span><text:span text:style-name="T21">servizi.sociali@comune.avola.sr.it</text:span></text:p>
            <text:p text:style-name="P2"><text:a xlink:type="simple" xlink:href="mailto:sportellopedagogico@comune.avola.sr.it" text:style-name="Internet_20_link" text:visited-style-name="Visited_20_Internet_20_Link"><text:span text:style-name="T20">sportellopedagogico@comune.avola.sr.it</text:span></text:a></text:p>
          </table:table-cell>
        </table:table-row>
        <table:table-row table:style-name="Tabella1.1">
          <table:table-cell table:style-name="Tabella1.A1" office:value-type="string">
            <text:p text:style-name="P5"><text:span text:style-name="T6">2° Istituto comprensivo G Melodia Not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1° circolo didattico G Judic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1° I.C. Principe di Napoli August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1° istituto comprensivo S. Cuore Rosolini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1° istituto comprensivo Melilli 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1° istituto comprensivo S. Amore Pachin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16° istituto comprensivo S. Chidemi Siracus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2° circolo didattico G. Caruano Vittori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2° Circolo didattico statale Scicli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2° istituto comprensivo A. Volta Floridi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2° istituto comprensivo C. Sgroi Pachin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2° istituto comprensivo Falcone-Borsellino Cassibile</text:span><text:soft-page-break/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2° istituto comprensivo S. Alessandra Rosolini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3° istituto comprensivo G. Verga Pachin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3° istituto comprensivo Pirandello Floridi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4° istituto C. G. Verga Siracus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7° Istituto comprensivo G.A. Costanzo Siracus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A.S.D. Zuleima Basket Not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AGI di Salvatore Latino S.A.S Rosolini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Anfeas onlus di Siracus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Asilo nido soc. coop. Onlus La Cirma Modic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Ass Di volontariato mondo giovani Don Bosco Pachin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Ass. Arcobaleno e Cavalieri di San Valentino Rosolini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Ass. culturale Genitori e Figli Not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Ass. Culturale Rousseau Not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Ass. Di promozione cinematografica Frameoff Not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Ass. Diversamente Abili Avol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Ass. Opera d'arte di Not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Associazione onlus Le Farfalle Not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Azienda Usl n.8 Siracus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Babylandia soc. coop. Arl Pozzall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Centro Valdese Pachin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CICABUM Coop Soc Siracus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Comune Di Canicattini Bagni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Comune di Not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Comunità Alloggio Suor Nazarena Ragus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Confcommercio Imprese per l'Italia Siracus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Consorzio Con. Solidas soc. coop. Soc onlus</text:span></text:p>
          </table:table-cell>
        </table:table-row>
        <text:soft-page-break/>
        <table:table-row table:style-name="Tabella1.6">
          <table:table-cell table:style-name="Tabella1.A1" office:value-type="string">
            <text:p text:style-name="P5"><text:span text:style-name="T6">Coop soc. Karm Comunità Raggio di sole Not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Direzione didattica 1° circolo Comis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Direzione Didattica 2° circolo Avola 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Direzione didattica 2° circolo G.L. Radice Siracus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Fondazione S. Angela Merici Onlus Siracus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I istituto comprensivo E. Vittorini Solarin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I.C. Aiello Bagari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Istituto comprensivo Berlinguer Ragus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Istituto comprensivo Rogasi Pozzall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Istituto comprensivo W.De Amicis Modic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Istituto comprensivo Antonio Amore Pozzall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Istituto comprensivo E. Vittorini Avol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Istituto comprensivo statale Carlo Amore Modic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Istituto comprensivo statale Salvatore Raiti Siracus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Istituto Comprensivo Vittorini Scicli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Istituto d'istruzione G. Curci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Istituto delle suore adoratrici del SS. Sacramento Pachin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istituto Luigi Enaudi Ispic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Istituto Netum Associazione socio assistenziale Not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IV istituto comprensivo G. Aurispa Not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L'albero della vita Pachin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Marameo Società cooperativa sociale Giarratan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Masmind Srl Siracus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Padre Luigi Monti Sud Onlus Siracus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7">Peter Pan soc. coop Pozzall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Promo Italia Srl siracus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Scuola Materna La casa del sole Modica</text:span></text:p>
          </table:table-cell>
        </table:table-row>
        <text:soft-page-break/>
        <table:table-row table:style-name="Tabella1.6">
          <table:table-cell table:style-name="Tabella1.A1" office:value-type="string">
            <text:p text:style-name="P5"><text:span text:style-name="T6">Scuola per l'infanzia Via Galeno Avol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7">Soc. Coop. Oasi Don Bosco Onlus Ispic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Societa'cooperativa sociale Leonardo Pachin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Vita et Labor coop sociale Pachin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XIV istituto comprensivo statale Siracus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2° Istituto comprensivo G Melodia Not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1° circolo didattico G Judic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1° I.C. Principe di Napoli August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1° istituto comprensivo S. Cuore Rosolini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1° istituto comprensivo Melilli 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1° istituto comprensivo S. Amore Pachin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16° istituto comprensivo S. Chidemi Siracus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2° circolo didattico G. Caruano Vittori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2° Circolo didattico statale Scicli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2° istituto comprensivo A. Volta Floridi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2° istituto comprensivo C. Sgroi Pachin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2° istituto comprensivo Falcone-Borsellino Cassibile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2° istituto comprensivo S. Alessandra Rosolini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3° istituto comprensivo G. Verga Pachin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3° istituto comprensivo Pirandello Floridi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4° istituto C. G. Verga Siracus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7° Istituto comprensivo G.A. Costanzo Siracus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A.S.D. Zuleima Basket Not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AGI di Salvatore Latino S.A.S Rosolini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Anfeas onlus di Siracus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Asilo nido soc. coop. Onlus La Cirma Modic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Ass Di volontariato mondo giovani Don Bosco Pachino</text:span></text:p>
          </table:table-cell>
        </table:table-row>
        <text:soft-page-break/>
        <table:table-row table:style-name="Tabella1.6">
          <table:table-cell table:style-name="Tabella1.A1" office:value-type="string">
            <text:p text:style-name="P5"><text:span text:style-name="T6">Ass. Arcobaleno e Cavalieri di San Valentino Rosolini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Ass. culturale Genitori e Figli Not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Ass. Culturale Rousseau Not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Ass. Di promozione cinematografica Frameoff Not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Ass. Diversamente Abili Avol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Ass. Opera d'arte di Not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Associazione onlus Le Farfalle Not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Azienda Usl n.8 Siracus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Babylandia soc. coop. Arl Pozzall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Centro Valdese Pachin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CICABUM Coop Soc Siracus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Comune Di Canicattini Bagni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Comune di Not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Comunità Alloggio Suor Nazarena Ragus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Confcommercio Imprese per l'Italia Siracus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Consorzio Con. Solidas soc. coop. Soc onlus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Coop soc. Karm Comunità Raggio di sole Not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Direzione didattica 1° circolo Comis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Direzione Didattica 2° circolo Avola 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Direzione didattica 2° circolo G.L. Radice Siracus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Fondazione S. Angela Merici Onlus Siracus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I istituto comprensivo E. Vittorini Solarin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I.C. Aiello Bagari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Istituto comprensivo Berlinguer Ragus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Istituto comprensivo Rogasi Pozzall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Istituto comprensivo W.De Amicis Modic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Istituto comprensivo Antonio Amore Pozzallo</text:span></text:p>
          </table:table-cell>
        </table:table-row>
        <text:soft-page-break/>
        <table:table-row table:style-name="Tabella1.6">
          <table:table-cell table:style-name="Tabella1.A1" office:value-type="string">
            <text:p text:style-name="P5"><text:span text:style-name="T6">Istituto comprensivo E. Vittorini Avol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Istituto comprensivo statale Carlo Amore Modic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Istituto comprensivo statale Salvatore Raiti Siracus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Istituto Comprensivo Vittorini Scicli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Istituto d'istruzione G. Curci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Istituto delle suore adoratrici del SS. Sacramento Pachin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istituto Luigi Enaudi Ispic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Istituto Netum Associazione socio assistenziale Not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IV istituto comprensivo G. Aurispa Not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L'albero della vita Pachin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Marameo Società cooperativa sociale Giarratan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Masmind Srl Siracus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Padre Luigi Monti Sud Onlus Siracus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7">Peter Pan soc. coop Pozzall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Promo Italia Srl siracus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Scuola Materna La casa del sole Modic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Scuola per l'infanzia Via Galeno Avol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7">Soc. Coop. Oasi Don Bosco Onlus Ispica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Societa'cooperativa sociale Leonardo Pachin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Vita et Labor coop sociale Pachino</text:span></text:p>
          </table:table-cell>
        </table:table-row>
        <table:table-row table:style-name="Tabella1.6">
          <table:table-cell table:style-name="Tabella1.A1" office:value-type="string">
            <text:p text:style-name="P5"><text:span text:style-name="T6">XIV istituto comprensivo statale Siracusa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serif" svg:font-family="serif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TimesNewRomanPSMT" svg:font-family="TimesNewRomanPSMT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  <style:font-face style:name="TimesNewRomanPSMT1" svg:font-family="TimesNewRomanPSMT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it" fo:country="IT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Normal_20__28_Web_29_" style:display-name="Normal (Web)" style:family="paragraph" style:parent-style-name="Standard" style:default-outline-level="" style:list-style-name="">
      <style:paragraph-properties fo:margin-top="0.176cm" fo:margin-bottom="0.21cm" fo:line-height="100%"/>
      <style:text-properties style:font-name="Times New Roman" fo:font-size="12pt" style:font-name-asian="Times New Roman1" style:font-size-asian="12pt" style:language-asian="it" style:country-asian="IT" style:font-name-complex="Times New Roman1" style:font-size-complex="12pt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Operatore_3</meta:initial-creator>
    <dc:creator>Cumo Cumo</dc:creator>
    <meta:editing-cycles>1</meta:editing-cycles>
    <meta:creation-date>2018-03-12T10:36:00</meta:creation-date>
    <dc:date>2019-03-19T09:43:25.97</dc:date>
    <meta:editing-duration>PT6S</meta:editing-duration>
    <meta:generator>OpenOffice/4.1.3$Win32 OpenOffice.org_project/413m1$Build-9783</meta:generator>
    <meta:document-statistic meta:table-count="1" meta:image-count="0" meta:object-count="0" meta:page-count="6" meta:paragraph-count="148" meta:word-count="808" meta:character-count="5806"/>
    <meta:user-defined meta:name="AppVersion">12.0000</meta:user-defined>
    <meta:user-defined meta:name="Company">BASTARDS TeaM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