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1C0000061D139D80C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auto"/>
    </style:style>
    <style:style style:name="P2" style:family="paragraph">
      <style:paragraph-properties fo:text-align="center"/>
      <style:text-properties fo:font-size="18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G-20190604-WA0003e.jpg" draw:style-name="gr1" draw:text-style-name="P2" svg:width="18.229cm" svg:height="27.86cm" svg:x="0cm" svg:y="0cm">
        <draw:image xlink:href="Pictures/100000000000021C0000061D139D80C6.jpg" xlink:type="simple" xlink:show="embed" xlink:actuate="onLoad">
          <text:p/>
        </draw:image>
      </draw:frame>
      <text:p text:style-name="P1"><draw:frame draw:style-name="fr1" text:anchor-type="as-char" svg:width="18.23cm" svg:height="27.861cm" draw:z-index="1"><draw:image xlink:href="Pictures/100000000000021C0000061D139D80C6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2cm" fo:margin-left="0cm" fo:margin-right="0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xxx</meta:initial-creator>
    <dc:creator>xxx</dc:creator>
    <meta:editing-cycles>1</meta:editing-cycles>
    <meta:creation-date>2019-06-04T12:31:00</meta:creation-date>
    <dc:date>2019-06-04T13:17:00</dc:date>
    <meta:editing-duration>PT46S</meta:editing-duration>
    <meta:generator>OpenOffice/4.1.3$Win32 OpenOffice.org_project/413m1$Build-9783</meta:generator>
    <meta:printed-by>Cumo Cumo</meta:printed-by>
    <meta:print-date>2019-06-05T12:00:09.89</meta:print-date>
    <meta:document-statistic meta:table-count="0" meta:image-count="1" meta:object-count="0" meta:page-count="1" meta:paragraph-count="1" meta:word-count="0" meta:character-count="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