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" svg:font-family="Calibri" style:font-pitch="variable"/>
    <style:font-face style:name="Times New Roman" svg:font-family="'Times New Roman'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8.456cm"/>
    </style:style>
    <style:style style:name="co2" style:family="table-column">
      <style:table-column-properties fo:break-before="auto" style:column-width="1.863cm"/>
    </style:style>
    <style:style style:name="co3" style:family="table-column">
      <style:table-column-properties fo:break-before="auto" style:column-width="4.979cm"/>
    </style:style>
    <style:style style:name="co4" style:family="table-column">
      <style:table-column-properties fo:break-before="auto" style:column-width="2.903cm"/>
    </style:style>
    <style:style style:name="co5" style:family="table-column">
      <style:table-column-properties fo:break-before="auto" style:column-width="7.848cm"/>
    </style:style>
    <style:style style:name="co6" style:family="table-column">
      <style:table-column-properties fo:break-before="auto" style:column-width="4.764cm"/>
    </style:style>
    <style:style style:name="co7" style:family="table-column">
      <style:table-column-properties fo:break-before="auto" style:column-width="2.282cm"/>
    </style:style>
    <style:style style:name="ro1" style:family="table-row">
      <style:table-row-properties style:row-height="1.235cm" fo:break-before="auto" style:use-optimal-row-height="false"/>
    </style:style>
    <style:style style:name="ro2" style:family="table-row">
      <style:table-row-properties style:row-height="0.882cm" fo:break-before="auto" style:use-optimal-row-height="false"/>
    </style:style>
    <style:style style:name="ro3" style:family="table-row">
      <style:table-row-properties style:row-height="1.588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1.053cm" fo:break-before="auto" style:use-optimal-row-height="true"/>
    </style:style>
    <style:style style:name="ro6" style:family="table-row">
      <style:table-row-properties style:row-height="1.552cm" fo:break-before="auto" style:use-optimal-row-height="true"/>
    </style:style>
    <style:style style:name="ro7" style:family="table-row">
      <style:table-row-properties style:row-height="2.187cm" fo:break-before="auto" style:use-optimal-row-height="false"/>
    </style:style>
    <style:style style:name="ro8" style:family="table-row">
      <style:table-row-properties style:row-height="11.783cm" fo:break-before="auto" style:use-optimal-row-height="false"/>
    </style:style>
    <style:style style:name="ro9" style:family="table-row">
      <style:table-row-properties style:row-height="2.364cm" fo:break-before="auto" style:use-optimal-row-height="false"/>
    </style:style>
    <style:style style:name="ro10" style:family="table-row">
      <style:table-row-properties style:row-height="2.011cm" fo:break-before="auto" style:use-optimal-row-height="false"/>
    </style:style>
    <style:style style:name="ro11" style:family="table-row">
      <style:table-row-properties style:row-height="2.117cm" fo:break-before="auto" style:use-optimal-row-height="false"/>
    </style:style>
    <style:style style:name="ro12" style:family="table-row">
      <style:table-row-properties style:row-height="1.87cm" fo:break-before="auto" style:use-optimal-row-height="false"/>
    </style:style>
    <style:style style:name="ro13" style:family="table-row">
      <style:table-row-properties style:row-height="2.046cm" fo:break-before="auto" style:use-optimal-row-height="false"/>
    </style:style>
    <style:style style:name="ro14" style:family="table-row">
      <style:table-row-properties style:row-height="1.976cm" fo:break-before="auto" style:use-optimal-row-height="false"/>
    </style:style>
    <style:style style:name="ro15" style:family="table-row">
      <style:table-row-properties style:row-height="11.501cm" fo:break-before="auto" style:use-optimal-row-height="false"/>
    </style:style>
    <style:style style:name="ro16" style:family="table-row">
      <style:table-row-properties style:row-height="0.538cm" fo:break-before="auto" style:use-optimal-row-height="true"/>
    </style:style>
    <style:style style:name="ro17" style:family="table-row">
      <style:table-row-properties style:row-height="1.27cm" fo:break-before="auto" style:use-optimal-row-height="false"/>
    </style:style>
    <style:style style:name="ro18" style:family="table-row">
      <style:table-row-properties style:row-height="0.658cm" fo:break-before="auto" style:use-optimal-row-height="true"/>
    </style:style>
    <style:style style:name="ro19" style:family="table-row">
      <style:table-row-properties style:row-height="11.642cm" fo:break-before="auto" style:use-optimal-row-height="false"/>
    </style:style>
    <style:style style:name="ro20" style:family="table-row">
      <style:table-row-properties style:row-height="1.764cm" fo:break-before="auto" style:use-optimal-row-height="false"/>
    </style:style>
    <style:style style:name="ro21" style:family="table-row">
      <style:table-row-properties style:row-height="13.406cm" fo:break-before="auto" style:use-optimal-row-height="false"/>
    </style:style>
    <style:style style:name="ro22" style:family="table-row">
      <style:table-row-properties style:row-height="2.152cm" fo:break-before="auto" style:use-optimal-row-height="false"/>
    </style:style>
    <style:style style:name="ro23" style:family="table-row">
      <style:table-row-properties style:row-height="1.729cm" fo:break-before="auto" style:use-optimal-row-height="false"/>
    </style:style>
    <style:style style:name="ro24" style:family="table-row">
      <style:table-row-properties style:row-height="4.128cm" fo:break-before="auto" style:use-optimal-row-height="false"/>
    </style:style>
    <style:style style:name="ro25" style:family="table-row">
      <style:table-row-properties style:row-height="9.031cm" fo:break-before="auto" style:use-optimal-row-height="false"/>
    </style:style>
    <style:style style:name="ro26" style:family="table-row">
      <style:table-row-properties style:row-height="11.465cm" fo:break-before="auto" style:use-optimal-row-height="false"/>
    </style:style>
    <style:style style:name="ro27" style:family="table-row">
      <style:table-row-properties style:row-height="2.293cm" fo:break-before="auto" style:use-optimal-row-height="false"/>
    </style:style>
    <style:style style:name="ta1" style:family="table" style:master-page-name="PageStyle_5f_lezioni_20_II_20_SEMESTRE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8036" number:language="it" number:country="IT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/>
      <style:paragraph-properties fo:text-align="start" fo:margin-left="0cm" style:writing-mode="page"/>
      <style:text-properties fo:color="#000000" style:text-outline="false" style:text-line-through-styl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fo:color="#ff00ff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8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9" style:family="table-cell" style:parent-style-name="Excel_20_Built-in_20_Normal">
      <style:table-cell-properties fo:border-bottom="none" fo:background-color="#ffffff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none" style:vertical-align="bottom"/>
      <style:paragraph-properties fo:margin-left="0cm" style:writing-mode="page"/>
      <style:text-properties fo:color="#000000" style:text-outline="false" style:text-line-through-styl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0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bottom"/>
      <style:paragraph-properties fo:margin-left="0cm" style:writing-mode="page"/>
      <style:text-properties fo:color="#000000" style:text-outline="false" style:text-line-through-styl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bottom"/>
      <style:paragraph-properties fo:text-align="start" fo:margin-left="0cm" style:writing-mode="page"/>
      <style:text-properties fo:color="#000000" style:text-outline="false" style:text-line-through-styl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4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7" style:family="table-cell" style:parent-style-name="Excel_20_Built-in_20_Normal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8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9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Excel_20_Built-in_20_Normal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1" fo:font-size="22pt" fo:font-style="normal" fo:text-shadow="none" style:text-underline-style="none" fo:font-weight="bold" style:font-size-asian="22pt" style:font-style-asian="normal" style:font-weight-asian="bold" style:font-size-complex="22pt" style:font-style-complex="normal" style:font-weight-complex="bold"/>
    </style:style>
    <style:style style:name="ce2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1" fo:font-size="22pt" fo:font-style="normal" fo:text-shadow="none" style:text-underline-style="none" fo:font-weight="bold" style:font-size-asian="22pt" style:font-style-asian="normal" style:font-weight-asian="bold" style:font-size-complex="22pt" style:font-style-complex="normal" style:font-weight-complex="bold"/>
    </style:style>
    <style:style style:name="ce2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Excel_20_Built-in_20_Normal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2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8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Calibri1" fo:font-size="22pt" fo:font-style="normal" fo:text-shadow="none" style:text-underline-style="none" fo:font-weight="bold" style:font-size-asian="22pt" style:font-style-asian="normal" style:font-weight-asian="bold" style:font-size-complex="22pt" style:font-style-complex="normal" style:font-weight-complex="bold"/>
    </style:style>
    <style:style style:name="ce29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bottom"/>
      <style:paragraph-properties fo:text-align="start" fo:margin-left="0cm" style:writing-mode="page"/>
      <style:text-properties fo:color="#000000" style:text-outline="false" style:text-line-through-styl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0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1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33" style:family="table-cell" style:parent-style-name="Excel_20_Built-in_20_Normal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1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34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6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1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3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8" style:family="table-cell" style:parent-style-name="Excel_20_Built-in_20_Normal" style:data-style-name="N36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Excel_20_Built-in_20_Normal" style:data-style-name="N36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Excel_20_Built-in_20_Normal" style:data-style-name="N36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1" style:family="table-cell" style:parent-style-name="Excel_20_Built-in_20_Normal" style:data-style-name="N36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2" style:family="table-cell" style:parent-style-name="Excel_20_Built-in_20_Normal" style:data-style-name="N36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Excel_20_Built-in_20_Normal" style:data-style-name="N36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4" style:family="table-cell" style:parent-style-name="Excel_20_Built-in_20_Normal" style:data-style-name="N8036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5" style:family="table-cell" style:parent-style-name="Excel_20_Built-in_20_Normal" style:data-style-name="N36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8" style:family="table-cell" style:parent-style-name="Excel_20_Built-in_20_Normal">
      <style:text-properties style:use-window-font-color="true" style:text-outline="false" style:text-line-through-style="none" style:font-name="Times New Roman1" fo:font-size="8pt" fo:font-style="normal" fo:text-shadow="none" style:text-underline-style="none" fo:font-weight="normal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ce4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4" style:family="table-cell" style:parent-style-name="Excel_20_Built-in_20_Normal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</style:style>
    <style:style style:name="ce55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</style:style>
    <style:style style:name="ce56" style:family="table-cell" style:parent-style-name="Excel_20_Built-in_20_Normal">
      <style:table-cell-properties fo:background-color="transparent"/>
    </style:style>
    <style:style style:name="ce57" style:family="table-cell" style:parent-style-name="Excel_20_Built-in_20_Normal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Excel_20_Built-in_20_Normal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/>
      <style:paragraph-properties fo:margin-left="0cm" style:writing-mode="page"/>
    </style:style>
    <style:style style:name="T1" style:family="text">
      <style:text-properties style:use-window-font-color="true" style:text-outline="false" style:text-line-through-style="none" style:text-position="0% 100%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lezioni II SEMESTRE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number-columns-repeated="1018" table:default-cell-style-name="Excel_20_Built-in_20_Normal"/>
        <table:table-row table:style-name="ro1">
          <table:table-cell table:style-name="ce1" office:value-type="string" table:number-columns-spanned="6" table:number-rows-spanned="1">
            <text:p>DIARIO DELLE LEZIONI PROVVISORIO A.A. 2019/20 - II SEMESTRE</text:p>
          </table:table-cell>
          <table:covered-table-cell table:number-columns-repeated="5" table:style-name="ce15"/>
          <table:table-cell table:number-columns-repeated="1018"/>
        </table:table-row>
        <table:table-row table:style-name="ro2">
          <table:table-cell table:style-name="ce2" office:value-type="string" table:number-columns-spanned="6" table:number-rows-spanned="1">
            <text:p>SEDE DI NOTO</text:p>
          </table:table-cell>
          <table:covered-table-cell table:number-columns-repeated="5" table:style-name="ce16"/>
          <table:table-cell table:style-name="ce54" table:number-columns-repeated="21"/>
          <table:table-cell table:number-columns-repeated="997"/>
        </table:table-row>
        <table:table-row table:style-name="ro3">
          <table:table-cell table:style-name="ce3" office:value-type="string" table:number-columns-spanned="6" table:number-rows-spanned="1">
            <text:p><text:s/>CDS SCIENZE DELLA FORMAZIONE E DELLA COMUNICAZIONE (L-19 / L-20)</text:p>
          </table:table-cell>
          <table:covered-table-cell table:number-columns-repeated="5" table:style-name="ce17"/>
          <table:table-cell table:style-name="ce54" table:number-columns-repeated="21"/>
          <table:table-cell table:number-columns-repeated="997"/>
        </table:table-row>
        <table:table-row table:style-name="ro4">
          <table:table-cell table:style-name="ce4" office:value-type="string" table:number-columns-spanned="3" table:number-rows-spanned="1">
            <text:p>III ANNO COORTE 2017</text:p>
          </table:table-cell>
          <table:covered-table-cell table:number-columns-repeated="2" table:style-name="ce4"/>
          <table:table-cell table:number-columns-repeated="3"/>
          <table:table-cell table:style-name="ce54" table:number-columns-repeated="21"/>
          <table:table-cell table:number-columns-repeated="997"/>
        </table:table-row>
        <table:table-row table:style-name="ro5">
          <table:table-cell table:style-name="ce5"/>
          <table:table-cell table:style-name="ce18" office:value-type="string">
            <text:p>Periodo</text:p>
          </table:table-cell>
          <table:table-cell table:style-name="ce8" office:value-type="string">
            <text:p>DOCENTE TITOLARE DELL'INSEGNAMENTO</text:p>
          </table:table-cell>
          <table:table-cell table:style-name="ce37" office:value-type="string">
            <text:p>DATA INIZIO</text:p>
          </table:table-cell>
          <table:table-cell table:style-name="ce37" office:value-type="string">
            <text:p>GIORNI</text:p>
          </table:table-cell>
          <table:table-cell table:style-name="ce37" office:value-type="string">
            <text:p>ORARIO</text:p>
          </table:table-cell>
          <table:table-cell table:style-name="ce54" table:number-columns-repeated="21"/>
          <table:table-cell table:number-columns-repeated="997"/>
        </table:table-row>
        <table:table-row table:style-name="ro6">
          <table:table-cell table:style-name="ce6" office:value-type="string">
            <text:p>Metodologie della ricerca pedagogica: Pedagogia clinica</text:p>
          </table:table-cell>
          <table:table-cell table:style-name="ce19" office:value-type="string">
            <text:p>S2</text:p>
          </table:table-cell>
          <table:table-cell table:style-name="ce31" office:value-type="string">
            <text:p>Dario De Salvo</text:p>
          </table:table-cell>
          <table:table-cell table:style-name="ce38" office:value-type="date" office:date-value="2020-05-13">
            <text:p>13/05/2020</text:p>
          </table:table-cell>
          <table:table-cell table:style-name="ce20" office:value-type="string">
            <text:p>Lun. (25/05) Mart. (19-26/05) Mer. (13-20-27/05) Giov. (14-21-28/05) Ven. (15-22-29/05)</text:p>
          </table:table-cell>
          <table:table-cell table:style-name="ce50" office:value-type="string">
            <text:p>14,00/17,00</text:p>
          </table:table-cell>
          <table:table-cell table:style-name="ce55" table:number-columns-repeated="21"/>
          <table:table-cell table:number-columns-repeated="997"/>
        </table:table-row>
        <table:table-row table:style-name="ro7">
          <table:table-cell table:style-name="ce6" office:value-type="string">
            <text:p>Filosofia della Mente</text:p>
          </table:table-cell>
          <table:table-cell table:style-name="ce20" office:value-type="string">
            <text:p>S2</text:p>
          </table:table-cell>
          <table:table-cell table:style-name="ce31" office:value-type="string">
            <text:p>Antonino Pennisi</text:p>
          </table:table-cell>
          <table:table-cell table:style-name="ce39" office:value-type="date" office:date-value="2020-04-02">
            <text:p>02/04/2020</text:p>
          </table:table-cell>
          <table:table-cell table:style-name="ce20" office:value-type="string">
            <text:p>Lun. <text:s/>(20 -27/04 <text:s/>4-11-18/05) Giov. (2-9-16-23-30/04 <text:s/>7-14/05) Ven. (3-10-17-24/04 <text:s/>8-15/05</text:p>
          </table:table-cell>
          <table:table-cell table:style-name="ce19" office:value-type="string">
            <text:p>11,00/14,00</text:p>
          </table:table-cell>
          <table:table-cell table:style-name="ce55" table:number-columns-repeated="21"/>
          <table:table-cell table:number-columns-repeated="997"/>
        </table:table-row>
        <table:table-row table:style-name="ro8">
          <table:table-cell table:style-name="ce6" office:value-type="string">
            <text:p>Biopolitica (modulo A e B)</text:p>
          </table:table-cell>
          <table:table-cell table:style-name="ce20" office:value-type="string">
            <text:p>S2</text:p>
          </table:table-cell>
          <table:table-cell table:style-name="ce6" office:value-type="string">
            <text:p>Recupero Maria Grazia</text:p>
          </table:table-cell>
          <table:table-cell table:style-name="ce40" office:value-type="date" office:date-value="2020-04-28">
            <text:p>28/04/2020</text:p>
          </table:table-cell>
          <table:table-cell table:style-name="ce20" office:value-type="string">
            <text:p>martedì 28 aprile ore 14 - 17 </text:p>
            <text:p>mercoledì 29 aprile ore 14 – 17</text:p>
            <text:p>giovedì 30 aprile ore 14 – 17</text:p>
            <text:p>lunedì 4 maggio ore 14 - 17</text:p>
            <text:p>martedì 5 maggio ore 14 – 17</text:p>
            <text:p><text:s/>mercoledì 6 maggio ore 14 – 17</text:p>
            <text:p>giovedì 7 maggio ore 14 – 17</text:p>
            <text:p>venerdì 8 maggio ore 14 – 17</text:p>
            <text:p>lunedì 11 maggio dalle 14,00 alle 18,00 </text:p>
            <text:p>martedì 12 maggio dalle 9,00 alle 15,00 </text:p>
            <text:p>mercoledì 13 maggio dalle 8,30 alle 14,30 </text:p>
            <text:p>giovedì 14 maggio ore 14 – 17</text:p>
            <text:p>venerdì 15 maggio ore 14 – 17</text:p>
            <text:p>lunedì 18 maggio ore 14 – 17</text:p>
            <text:p>martedì 19 maggio ore 14 – 17</text:p>
            <text:p>mercoledì 20 maggio ore 14 – 17</text:p>
            <text:p>giovedì 21 maggio ore 14 – 17</text:p>
            <text:p>venerdì 22 maggio ore 14 – 17</text:p>
            <text:p>lunedì 25 maggio ore 14 – 17</text:p>
            <text:p>martedì 26 maggio ore 14 – 17martedì 28 aprile ore 14 - 17 </text:p>
            <text:p>mercoledì 29 aprile ore 14 – 17</text:p>
            <text:p>giovedì 30 aprile ore 14 – 17</text:p>
            <text:p>lunedì 4 maggio ore 14 - 17</text:p>
            <text:p>martedì 5 maggio ore 14 – 17</text:p>
            <text:p><text:s/>mercoledì 6 maggio ore 14 – 17</text:p>
            <text:p>giovedì 7 maggio ore 14 – 17</text:p>
            <text:p>venerdì 8 maggio ore 14 – 17</text:p>
            <text:p>lunedì 11 maggio dalle 14,00 alle 18,00 </text:p>
            <text:p>martedì 12 maggio dalle 9,00 alle 15,00 </text:p>
            <text:p>mercoledì 13 maggio dalle 8,30 alle 14,30 </text:p>
            <text:p>giovedì 14 maggio ore 14 – 17</text:p>
            <text:p>venerdì 15 maggio ore 14 – 17</text:p>
            <text:p>lunedì 18 maggio ore 14 – 17</text:p>
            <text:p>martedì 19 maggio ore 14 – 17</text:p>
            <text:p>mercoledì 20 maggio ore 14 – 17</text:p>
            <text:p>giovedì 21 maggio ore 14 – 17</text:p>
            <text:p>venerdì 22 maggio ore 14 – 17</text:p>
            <text:p>lunedì 25 maggio ore 14 – 17</text:p>
            <text:p>martedì 26 maggio ore 14 – 17</text:p>
          </table:table-cell>
          <table:table-cell table:style-name="ce19" office:value-type="string">
            <text:p>8,00/11,00 - 14,00/17,00</text:p>
          </table:table-cell>
          <table:table-cell table:style-name="ce55" table:number-columns-repeated="21"/>
          <table:table-cell table:number-columns-repeated="997"/>
        </table:table-row>
        <table:table-row table:style-name="ro9">
          <table:table-cell table:style-name="ce6" office:value-type="string">
            <text:p>Estetica dell'arte italiana</text:p>
          </table:table-cell>
          <table:table-cell table:style-name="ce20" office:value-type="string">
            <text:p>S2</text:p>
          </table:table-cell>
          <table:table-cell table:style-name="ce31" office:value-type="string">
            <text:p>Campione Paolo Francesco</text:p>
          </table:table-cell>
          <table:table-cell table:style-name="ce39" office:value-type="date" office:date-value="2020-05-12">
            <text:p>12/05/2020</text:p>
          </table:table-cell>
          <table:table-cell table:style-name="ce20" office:value-type="string">
            <text:p>Lun. (18-25/05)Mart. (12-19-26/05) Mer. (13-20-27/05) Giov. (14-21/05) Ven. (15-22/05)</text:p>
          </table:table-cell>
          <table:table-cell table:style-name="ce19" office:value-type="string">
            <text:p>10,00/13,00</text:p>
          </table:table-cell>
          <table:table-cell table:number-columns-repeated="1018"/>
        </table:table-row>
        <table:table-row table:style-name="ro10">
          <table:table-cell table:style-name="ce7" office:value-type="string">
            <text:p>II ANNO COORTE 2018</text:p>
          </table:table-cell>
          <table:table-cell table:style-name="ce21"/>
          <table:table-cell table:style-name="ce32"/>
          <table:table-cell table:number-columns-repeated="3"/>
          <table:table-cell table:style-name="ce54" table:number-columns-repeated="21"/>
          <table:table-cell table:number-columns-repeated="997"/>
        </table:table-row>
        <table:table-row table:style-name="ro5">
          <table:table-cell table:style-name="ce8" office:value-type="string">
            <text:p>DISCIPLINA</text:p>
          </table:table-cell>
          <table:table-cell table:style-name="ce18" office:value-type="string">
            <text:p>Periodo</text:p>
          </table:table-cell>
          <table:table-cell table:style-name="ce8" office:value-type="string">
            <text:p>DOCENTE TITOLARE DELL'INSEGNAMENTO</text:p>
          </table:table-cell>
          <table:table-cell table:style-name="ce37" office:value-type="string">
            <text:p>DATA INIZIO</text:p>
          </table:table-cell>
          <table:table-cell table:style-name="ce37" office:value-type="string">
            <text:p>GIORNI</text:p>
          </table:table-cell>
          <table:table-cell table:style-name="ce37" office:value-type="string">
            <text:p>ORARIO</text:p>
          </table:table-cell>
          <table:table-cell table:style-name="ce54" table:number-columns-repeated="21"/>
          <table:table-cell table:number-columns-repeated="997"/>
        </table:table-row>
        <table:table-row table:style-name="ro6">
          <table:table-cell table:style-name="ce6" office:value-type="string">
            <text:p>Informatica</text:p>
          </table:table-cell>
          <table:table-cell table:style-name="ce19" office:value-type="string">
            <text:p>S2</text:p>
          </table:table-cell>
          <table:table-cell table:style-name="ce31" office:value-type="string">
            <text:p>Alessio Plebe</text:p>
          </table:table-cell>
          <table:table-cell table:style-name="ce40" office:value-type="date" office:date-value="2020-04-02">
            <text:p>02/04/2020</text:p>
          </table:table-cell>
          <table:table-cell table:style-name="ce20" office:value-type="string">
            <text:p>Giov. (2-9-16-23-30/04 <text:s/>7-14-21-28/05) Ven. (3-10-17-24-/04 <text:s/>8-15-22-29/05) Sab. 4-11/04</text:p>
          </table:table-cell>
          <table:table-cell table:style-name="ce50" office:value-type="string">
            <text:p>11,00/14,00</text:p>
          </table:table-cell>
          <table:table-cell table:style-name="ce55" table:number-columns-repeated="21"/>
          <table:table-cell table:number-columns-repeated="997"/>
        </table:table-row>
        <table:table-row table:style-name="ro11">
          <table:table-cell table:style-name="ce6" office:value-type="string">
            <text:p>Letteratura italiana contemporanea (lezioni da seguire nell'aula TEAMS di Culture dell'Italia contemporanea, con gli stessi orari)</text:p>
          </table:table-cell>
          <table:table-cell table:style-name="ce19" office:value-type="string">
            <text:p>S2</text:p>
          </table:table-cell>
          <table:table-cell table:style-name="ce31" office:value-type="string">
            <text:p>Dario Tomasello</text:p>
          </table:table-cell>
          <table:table-cell table:style-name="ce40" office:value-type="date" office:date-value="2020-03-30">
            <text:p>30/03/2020</text:p>
          </table:table-cell>
          <table:table-cell table:style-name="ce45" office:value-type="string">
            <text:p>Lun. (30/03 6-20-27/04) Mart. (31/03 7-14-21-28/04) Merc. (1-8-15-22/04) Giov. (2-9-16-23/04) Ven. (3-10-17/04)</text:p>
          </table:table-cell>
          <table:table-cell table:style-name="ce19" office:value-type="string">
            <text:p>8,00/11,00</text:p>
          </table:table-cell>
          <table:table-cell table:style-name="ce55" table:number-columns-repeated="21"/>
          <table:table-cell table:number-columns-repeated="997"/>
        </table:table-row>
        <table:table-row table:style-name="ro12">
          <table:table-cell table:style-name="ce6" office:value-type="string">
            <text:p>Filosofia della coscienza</text:p>
          </table:table-cell>
          <table:table-cell table:style-name="ce19" office:value-type="string">
            <text:p>S2</text:p>
          </table:table-cell>
          <table:table-cell table:style-name="ce31" office:value-type="string">
            <text:p>Mario Graziano</text:p>
          </table:table-cell>
          <table:table-cell table:style-name="ce40" office:value-type="date" office:date-value="2020-03-30">
            <text:p>30/03/2020</text:p>
          </table:table-cell>
          <table:table-cell table:style-name="ce20" office:value-type="string">
            <text:p>Lun. (30/03 <text:s/>6-20-27/04) Mart. (31/03 <text:s/>7-14-21/04) Merc. 1-8-15-22/04)</text:p>
          </table:table-cell>
          <table:table-cell table:style-name="ce50" office:value-type="string">
            <text:p>15,00/18,00</text:p>
          </table:table-cell>
          <table:table-cell table:number-columns-repeated="1018"/>
        </table:table-row>
        <table:table-row table:style-name="ro3">
          <table:table-cell table:style-name="ce9" office:value-type="string">
            <text:p>I ANNO COORTE 2019</text:p>
          </table:table-cell>
          <table:table-cell table:style-name="ce22"/>
          <table:table-cell table:style-name="ce33"/>
          <table:table-cell table:number-columns-repeated="1021"/>
        </table:table-row>
        <table:table-row table:style-name="ro5">
          <table:table-cell table:style-name="ce8" office:value-type="string">
            <text:p>DISCIPLINA</text:p>
          </table:table-cell>
          <table:table-cell table:style-name="ce18" office:value-type="string">
            <text:p>Periodo</text:p>
          </table:table-cell>
          <table:table-cell table:style-name="ce8" office:value-type="string">
            <text:p>DOCENTE TITOLARE DELL'INSEGNAMENTO</text:p>
          </table:table-cell>
          <table:table-cell table:style-name="ce37" office:value-type="string">
            <text:p>DATA INIZIO</text:p>
          </table:table-cell>
          <table:table-cell table:style-name="ce37" office:value-type="string">
            <text:p>GIORNI</text:p>
          </table:table-cell>
          <table:table-cell table:style-name="ce37" office:value-type="string">
            <text:p>ORARIO</text:p>
          </table:table-cell>
          <table:table-cell table:style-name="ce54" table:number-columns-repeated="21"/>
          <table:table-cell table:number-columns-repeated="997"/>
        </table:table-row>
        <table:table-row table:style-name="ro13">
          <table:table-cell table:style-name="ce10" office:value-type="string">
            <text:p>Filosofia della scienza (lezioni da seguire nell'aula TEAMS di Filosfia della scienza sede di Messina)</text:p>
          </table:table-cell>
          <table:table-cell table:style-name="ce23" office:value-type="string">
            <text:p>S2</text:p>
          </table:table-cell>
          <table:table-cell table:style-name="ce10" office:value-type="string">
            <text:p>Alessio Plebe</text:p>
          </table:table-cell>
          <table:table-cell table:style-name="ce41" office:value-type="date" office:date-value="2020-04-27">
            <text:p>27/04/2020</text:p>
          </table:table-cell>
          <table:table-cell table:style-name="ce23" office:value-type="string">
            <text:p>Lun. Mart.</text:p>
          </table:table-cell>
          <table:table-cell table:style-name="ce24" office:value-type="string">
            <text:p>14,00/18,00</text:p>
          </table:table-cell>
          <table:table-cell table:style-name="ce56" table:number-columns-repeated="1018"/>
        </table:table-row>
        <table:table-row table:style-name="ro11">
          <table:table-cell table:style-name="ce6" office:value-type="string">
            <text:p>Culture dell'Italia contemporanea</text:p>
          </table:table-cell>
          <table:table-cell table:style-name="ce20" office:value-type="string">
            <text:p>S2</text:p>
          </table:table-cell>
          <table:table-cell table:style-name="ce31" office:value-type="string">
            <text:p>Dario Tomasello</text:p>
          </table:table-cell>
          <table:table-cell table:style-name="ce39" office:value-type="date" office:date-value="2020-03-30">
            <text:p>30/03/2020</text:p>
          </table:table-cell>
          <table:table-cell table:style-name="ce45" office:value-type="string">
            <text:p>Lun. (30/03 6-20-27/04) Mart. (31/03 7-14-21-28/04) Merc. (1-8-15-22/04) Giov. (2-9-16-23/04) Ven. (3-10-17/04)</text:p>
          </table:table-cell>
          <table:table-cell table:style-name="ce19" office:value-type="string">
            <text:p>8,00/11,00</text:p>
          </table:table-cell>
          <table:table-cell table:number-columns-repeated="1018"/>
        </table:table-row>
        <table:table-row table:style-name="ro14">
          <table:table-cell table:style-name="ce10" office:value-type="string">
            <text:p>Neuropedagogia infantile (lezioni da seguire nell'aula TEAMS di Neuropedagogia infantile sede di Messina)</text:p>
          </table:table-cell>
          <table:table-cell table:style-name="ce24" office:value-type="string">
            <text:p>S2</text:p>
          </table:table-cell>
          <table:table-cell table:style-name="ce34" office:value-type="string">
            <text:p>Donatello Smeriglio</text:p>
          </table:table-cell>
          <table:table-cell table:style-name="ce42" office:value-type="date" office:date-value="2020-03-23">
            <text:p>23/03/2020</text:p>
          </table:table-cell>
          <table:table-cell table:style-name="ce46" office:value-type="string">
            <text:p>Lun. Mart. Ven.</text:p>
          </table:table-cell>
          <table:table-cell table:style-name="ce51" office:value-type="string">
            <text:p>8,00/11,00</text:p>
          </table:table-cell>
          <table:table-cell table:style-name="ce56" table:number-columns-repeated="1018"/>
        </table:table-row>
        <table:table-row table:style-name="ro15">
          <table:table-cell table:style-name="ce10" office:value-type="string">
            <text:p>Fondamenti di psicologia generale</text:p>
          </table:table-cell>
          <table:table-cell table:style-name="ce24" office:value-type="string">
            <text:p>S2</text:p>
          </table:table-cell>
          <table:table-cell table:style-name="ce34" office:value-type="string">
            <text:p>Cuccio Valentina</text:p>
          </table:table-cell>
          <table:table-cell table:style-name="ce42" office:value-type="date" office:date-value="2020-03-23">
            <text:p>23/03/2020</text:p>
          </table:table-cell>
          <table:table-cell table:style-name="ce24" office:value-type="string">
            <text:p>Lun 23/03 ore11:00- 14:00</text:p>
            <text:p>Giovedì 2/4 ore <text:s/>10:00-13:00</text:p>
            <text:p>Venerdì 3/4 ore10:00-13:00</text:p>
            <text:p>Lunedì 6/4 ore 10:00-13:00</text:p>
            <text:p>Merc 8/4 ore 11:00-14:00</text:p>
            <text:p>Giov 16/4 ore 10:00-13:00</text:p>
            <text:p>Ven 17/4 ore10:00-13:00</text:p>
            <text:p>Lun 20/4 ore10:00-13:00</text:p>
            <text:p>Merc 22/4 ore 11:00-14:00</text:p>
            <text:p>Ven 24/4 ore10:00-13:00</text:p>
            <text:p>Merc 29/4 ore 10.00-13.00</text:p>
            <text:p>Giov 30/04 ore 10.00-13.00</text:p>
            <text:p>Lun 4/05 ore 11:00-14:00</text:p>
            <text:p>Mer 6/5 ore 11:00-14:00</text:p>
            <text:p>Ven 8/5 ore 11:00-14:00</text:p>
            <text:p>Giov 14/5 ore 10:00-13:00</text:p>
            <text:p>Lunedì 18/5 ore 10:00-13:00</text:p>
            <text:p>Merc 20/5 ore 11:00-14:00</text:p>
            <text:p>Ven 22/5 ore 10:00-13:00</text:p>
            <text:p>Giov 28/5 ore 10:00-13:00</text:p>
          </table:table-cell>
          <table:table-cell table:style-name="ce24"/>
          <table:table-cell table:style-name="ce57" table:number-columns-repeated="21"/>
          <table:table-cell table:style-name="ce56" table:number-columns-repeated="997"/>
        </table:table-row>
        <table:table-row table:style-name="ro16">
          <table:table-cell/>
          <table:table-cell table:style-name="ce25"/>
          <table:table-cell table:number-columns-repeated="1022"/>
        </table:table-row>
        <table:table-row table:style-name="ro17">
          <table:table-cell table:style-name="ce11" office:value-type="string" table:number-columns-spanned="6" table:number-rows-spanned="1">
            <text:p>CDS SCIENZE E TECNICHE PSICOLOGICHE(L-24)</text:p>
          </table:table-cell>
          <table:covered-table-cell table:number-columns-repeated="5" table:style-name="ce26"/>
          <table:table-cell table:style-name="ce54" table:number-columns-repeated="21"/>
          <table:table-cell table:number-columns-repeated="997"/>
        </table:table-row>
        <table:table-row table:style-name="ro18">
          <table:table-cell table:style-name="ce7" office:value-type="string">
            <text:p>I ANNO COORTE 2019</text:p>
          </table:table-cell>
          <table:table-cell table:style-name="ce26"/>
          <table:table-cell table:style-name="ce35"/>
          <table:table-cell table:number-columns-repeated="3"/>
          <table:table-cell table:style-name="ce54" table:number-columns-repeated="21"/>
          <table:table-cell table:number-columns-repeated="997"/>
        </table:table-row>
        <table:table-row table:style-name="ro5">
          <table:table-cell table:style-name="ce8" office:value-type="string">
            <text:p>DISCIPLINA</text:p>
          </table:table-cell>
          <table:table-cell table:style-name="ce18" office:value-type="string">
            <text:p>Periodo</text:p>
          </table:table-cell>
          <table:table-cell table:style-name="ce8" office:value-type="string">
            <text:p>DOCENTE TITOLARE DELL'INSEGNAMENTO</text:p>
          </table:table-cell>
          <table:table-cell table:style-name="ce37" office:value-type="string">
            <text:p>DATA INIZIO</text:p>
          </table:table-cell>
          <table:table-cell table:style-name="ce37" office:value-type="string">
            <text:p>GIORNI</text:p>
          </table:table-cell>
          <table:table-cell table:style-name="ce37" office:value-type="string">
            <text:p>ORARIO</text:p>
          </table:table-cell>
          <table:table-cell table:style-name="ce54" table:number-columns-repeated="21"/>
          <table:table-cell table:number-columns-repeated="997"/>
        </table:table-row>
        <table:table-row table:style-name="ro19">
          <table:table-cell table:style-name="ce10" office:value-type="string">
            <text:p>Fondamenti di psicologia generale</text:p>
          </table:table-cell>
          <table:table-cell table:style-name="ce24" office:value-type="string">
            <text:p>S2</text:p>
          </table:table-cell>
          <table:table-cell table:style-name="ce34" office:value-type="string">
            <text:p>Cuccio Valentina</text:p>
          </table:table-cell>
          <table:table-cell table:style-name="ce42" office:value-type="date" office:date-value="2020-03-23">
            <text:p>23/03/2020</text:p>
          </table:table-cell>
          <table:table-cell table:style-name="ce24" office:value-type="string">
            <text:p>Lun 23/03 ore11:00- 14:00</text:p>
            <text:p>Giovedì 2/4 ore <text:s/>10:00-13:00</text:p>
            <text:p>Venerdì 3/4 ore10:00-13:00</text:p>
            <text:p>Lunedì 6/4 ore 10:00-13:00</text:p>
            <text:p>Merc 8/4 ore 11:00-14:00</text:p>
            <text:p>Giov 16/4 ore 10:00-13:00</text:p>
            <text:p>Ven 17/4 ore10:00-13:00</text:p>
            <text:p>Lun 20/4 ore10:00-13:00</text:p>
            <text:p>Merc 22/4 ore 11:00-14:00</text:p>
            <text:p>Ven 24/4 ore10:00-13:00</text:p>
            <text:p>Merc 29/4 ore 10.00-13.00</text:p>
            <text:p>Giov 30/04 ore 10.00-13.00</text:p>
            <text:p>Lun 4/05 ore 11:00-14:00</text:p>
            <text:p>Mer 6/5 ore 11:00-14:00</text:p>
            <text:p>Ven 8/5 ore 11:00-14:00</text:p>
            <text:p>Giov 14/5 ore 10:00-13:00</text:p>
            <text:p>Lunedì 18/5 ore 10:00-13:00</text:p>
            <text:p>Merc 20/5 ore 11:00-14:00</text:p>
            <text:p>Ven 22/5 ore 10:00-13:00</text:p>
            <text:p>Giov 28/5 ore 10:00-13:00Lun 23/03 ore11:00- 14:00</text:p>
            <text:p>Giovedì 2/4 ore <text:s/>10:00-13:00</text:p>
            <text:p>Venerdì 3/4 ore10:00-13:00</text:p>
            <text:p>Lunedì 6/4 ore 10:00-13:00</text:p>
            <text:p>Merc 8/4 ore 11:00-14:00</text:p>
            <text:p>Giov 16/4 ore 10:00-13:00</text:p>
            <text:p>Ven 17/4 ore10:00-13:00</text:p>
            <text:p>Lun 20/4 ore10:00-13:00</text:p>
            <text:p>Merc 22/4 ore 11:00-14:00</text:p>
            <text:p>Ven 24/4 ore10:00-13:00</text:p>
            <text:p>Merc 29/4 ore 10.00-13.00</text:p>
            <text:p>Giov 30/04 ore 10.00-13.00</text:p>
            <text:p>Lun 4/05 ore 11:00-14:00</text:p>
            <text:p>Mer 6/5 ore 11:00-14:00</text:p>
            <text:p>Ven 8/5 ore 11:00-14:00</text:p>
            <text:p>Giov 14/5 ore 10:00-13:00</text:p>
            <text:p>Lunedì 18/5 ore 10:00-13:00</text:p>
            <text:p>Merc 20/5 ore 11:00-14:00</text:p>
            <text:p>Ven 22/5 ore 10:00-13:00</text:p>
            <text:p>Giov 28/5 ore 10:00-13:00</text:p>
          </table:table-cell>
          <table:table-cell table:style-name="ce24"/>
          <table:table-cell table:style-name="ce58" table:number-columns-repeated="21"/>
          <table:table-cell table:style-name="ce56" table:number-columns-repeated="997"/>
        </table:table-row>
        <table:table-row table:style-name="ro6">
          <table:table-cell table:style-name="ce6" office:value-type="string">
            <text:p>Neuroscienze sociali: Modulo B</text:p>
          </table:table-cell>
          <table:table-cell table:style-name="ce19" office:value-type="string">
            <text:p>S2</text:p>
          </table:table-cell>
          <table:table-cell table:style-name="ce31" office:value-type="string">
            <text:p>Vicario Carmelo</text:p>
          </table:table-cell>
          <table:table-cell table:style-name="ce40" office:value-type="date" office:date-value="2020-05-25">
            <text:p>25/05/2020</text:p>
          </table:table-cell>
          <table:table-cell table:style-name="ce20" office:value-type="string">
            <text:p>Lun. 25-5, Mar. 26/5, Merc. 27/5. Giov. 28/5, Ven. 29/5</text:p>
          </table:table-cell>
          <table:table-cell table:style-name="ce19" office:value-type="string">
            <text:p>10,00/12,00 <text:s/>- 14,00/17,00 - (29/05 10,00/13,00)</text:p>
          </table:table-cell>
          <table:table-cell table:number-columns-repeated="1018"/>
        </table:table-row>
        <table:table-row table:style-name="ro20">
          <table:table-cell table:style-name="ce6" office:value-type="string">
            <text:p>Neuroscienze sociali: Modulo A</text:p>
          </table:table-cell>
          <table:table-cell table:style-name="ce19" office:value-type="string">
            <text:p>S2</text:p>
          </table:table-cell>
          <table:table-cell table:style-name="ce31" office:value-type="string">
            <text:p>Antonino Pennisi</text:p>
          </table:table-cell>
          <table:table-cell table:style-name="ce43" office:value-type="date" office:date-value="2020-04-02">
            <text:p>02/04/2020</text:p>
          </table:table-cell>
          <table:table-cell table:style-name="ce20" office:value-type="string">
            <text:p>Giov. (2-9-16-23-30/04 <text:s/>7-14/05) Ven. (3-10-17-24/04 <text:s/>8/05)</text:p>
          </table:table-cell>
          <table:table-cell table:style-name="ce52" office:value-type="string">
            <text:p>15,00/18,00</text:p>
          </table:table-cell>
          <table:table-cell table:number-columns-repeated="1018"/>
        </table:table-row>
        <table:table-row table:style-name="ro21">
          <table:table-cell table:style-name="ce6" office:value-type="string">
            <text:p>Fondamenti di psicologia clinica <text:s text:c="32"/>Mod. A e Mod. B</text:p>
          </table:table-cell>
          <table:table-cell table:style-name="ce27"/>
          <table:table-cell table:style-name="ce31" office:value-type="string">
            <text:p>BARBERIS Nadia</text:p>
          </table:table-cell>
          <table:table-cell table:style-name="ce43" office:value-type="date" office:date-value="2020-04-20">
            <text:p>20/04/2020</text:p>
          </table:table-cell>
          <table:table-cell table:style-name="ce47" office:value-type="string">
            <text:p>lunedì 20/04 ore 15,00 -18,00</text:p>
            <text:p>martedì 21/04 ore 15,00 -18,00</text:p>
            <text:p>mercoledì 22/04 ore 15,00 -18,00</text:p>
            <text:p>giovedì 23/04 ore 10,00 -13,00</text:p>
            <text:p>lunedì 27/04 ore 15,00 -18,00</text:p>
            <text:p>martedì 28/04 ore 15,00 -18,00</text:p>
            <text:p>mercoledì 29/04 ore 15,00 -18,00</text:p>
            <text:p>sabato 02/05 <text:s/>ore 10,00 -13,00</text:p>
            <text:p>lunedì 04/05 ore 15,00 -18,00</text:p>
            <text:p>martedì 05/05 ore 15,00 -18,00</text:p>
            <text:p>mercoledì 06/05 ore 15,00 -18,00</text:p>
            <text:p>giovedì 07/05 ore 10,00 -13,00</text:p>
            <text:p>sabato 09/05 ore 10,00 -13,00</text:p>
            <text:p>lunedì 11/05 ore 15,00 -18,00</text:p>
            <text:p>martedì 12/05 ore 15,00 -18,00</text:p>
            <text:p>mercoledì 13/05 ore 15,00 -18,00</text:p>
            <text:p>venerdì 15/05 ore 15,00 -18,00</text:p>
            <text:p>sabato 16/05 ore 10,00 -13,00</text:p>
            <text:p>lunedì 18/05 ore 15,00 -18,00</text:p>
            <text:p>martedì 19/05 ore 15,00 -18,00</text:p>
            <text:p>mercoledì 20/05 ore 15,00 -18,00</text:p>
            <text:p>giovedì 21/05 ore 10,00 -13,00</text:p>
            <text:p>venerdì 22/05 ore 15,18</text:p>
            <text:p>sabato 23/05 ore 10,00 -13,00lunedì 20/04 ore 15,00 -18,00</text:p>
            <text:p>martedì 21/04 ore 15,00 -18,00</text:p>
            <text:p>mercoledì 22/04 ore 15,00 -18,00</text:p>
            <text:p>giovedì 23/04 ore 10,00 -13,00</text:p>
            <text:p>lunedì 27/04 ore 15,00 -18,00</text:p>
            <text:p>martedì 28/04 ore 15,00 -18,00</text:p>
            <text:p>mercoledì 29/04 ore 15,00 -18,00</text:p>
            <text:p>sabato 02/05 <text:s/>ore 10,00 -13,00</text:p>
            <text:p>lunedì 04/05 ore 15,00 -18,00</text:p>
            <text:p>martedì 05/05 ore 15,00 -18,00</text:p>
            <text:p>mercoledì 06/05 ore 15,00 -18,00</text:p>
            <text:p>giovedì 07/05 ore 10,00 -13,00</text:p>
            <text:p>sabato 09/05 ore 10,00 -13,00</text:p>
            <text:p>lunedì 11/05 ore 15,00 -18,00</text:p>
            <text:p>martedì 12/05 ore 15,00 -18,00</text:p>
            <text:p>mercoledì 13/05 ore 15,00 -18,00</text:p>
            <text:p>venerdì 15/05 ore 15,00 -18,00</text:p>
            <text:p>sabato 16/05 ore 10,00 -13,00</text:p>
            <text:p>lunedì 18/05 ore 15,00 -18,00</text:p>
            <text:p>martedì 19/05 ore 15,00 -18,00</text:p>
            <text:p>mercoledì 20/05 ore 15,00 -18,00</text:p>
            <text:p>giovedì 21/05 ore 10,00 -13,00</text:p>
            <text:p>venerdì 22/05 ore 15,18</text:p>
            <text:p>sabato 23/05 ore 10,00 -13,00</text:p>
          </table:table-cell>
          <table:table-cell table:style-name="ce52"/>
          <table:table-cell table:number-columns-repeated="1018"/>
        </table:table-row>
        <table:table-row table:style-name="ro20">
          <table:table-cell table:style-name="ce12" office:value-type="string">
            <text:p>II ANNO COORTE 2018</text:p>
          </table:table-cell>
          <table:table-cell table:style-name="ce28"/>
          <table:table-cell table:style-name="ce36"/>
          <table:table-cell/>
          <table:table-cell table:style-name="ce48"/>
          <table:table-cell/>
          <table:table-cell table:style-name="ce54" table:number-columns-repeated="21"/>
          <table:table-cell table:number-columns-repeated="997"/>
        </table:table-row>
        <table:table-row table:style-name="ro5">
          <table:table-cell table:style-name="ce8" office:value-type="string">
            <text:p>DISCIPLINA</text:p>
          </table:table-cell>
          <table:table-cell table:style-name="ce18" office:value-type="string">
            <text:p>Periodo</text:p>
          </table:table-cell>
          <table:table-cell table:style-name="ce8" office:value-type="string">
            <text:p>DOCENTE TITOLARE DELL'INSEGNAMENTO</text:p>
          </table:table-cell>
          <table:table-cell table:style-name="ce37" office:value-type="string">
            <text:p>DATA INIZIO</text:p>
          </table:table-cell>
          <table:table-cell table:style-name="ce37" office:value-type="string">
            <text:p>GIORNI</text:p>
          </table:table-cell>
          <table:table-cell table:style-name="ce37" office:value-type="string">
            <text:p>ORARIO</text:p>
          </table:table-cell>
          <table:table-cell table:style-name="ce54" table:number-columns-repeated="21"/>
          <table:table-cell table:number-columns-repeated="997"/>
        </table:table-row>
        <table:table-row table:style-name="ro22">
          <table:table-cell table:style-name="ce10" office:value-type="string">
            <text:p>Filosofia della scienza <text:s/>(lezioni da seguire nell'aula TEAMS di Filosofia della scienza sede di Messina)</text:p>
          </table:table-cell>
          <table:table-cell table:style-name="ce24" office:value-type="string">
            <text:p>S2</text:p>
          </table:table-cell>
          <table:table-cell table:style-name="ce34" office:value-type="string">
            <text:p>Plebe Alessio</text:p>
          </table:table-cell>
          <table:table-cell table:style-name="ce41" office:value-type="date" office:date-value="2020-04-27">
            <text:p>27/04/2020</text:p>
          </table:table-cell>
          <table:table-cell table:style-name="ce23" office:value-type="string">
            <text:p>Lun. Mart.</text:p>
          </table:table-cell>
          <table:table-cell table:style-name="ce24" office:value-type="string">
            <text:p>14,00/18,00</text:p>
          </table:table-cell>
          <table:table-cell table:style-name="ce58" table:number-columns-repeated="21"/>
          <table:table-cell table:style-name="ce56" table:number-columns-repeated="997"/>
        </table:table-row>
        <table:table-row table:style-name="ro23">
          <table:table-cell table:style-name="ce6" office:value-type="string">
            <text:p>Psicologia evoluzionistica</text:p>
          </table:table-cell>
          <table:table-cell table:style-name="ce19" office:value-type="string">
            <text:p>S2</text:p>
          </table:table-cell>
          <table:table-cell table:style-name="ce31" office:value-type="string">
            <text:p>Graziano Mario</text:p>
          </table:table-cell>
          <table:table-cell table:style-name="ce40" office:value-type="date" office:date-value="2020-03-30">
            <text:p>30/03/2020</text:p>
          </table:table-cell>
          <table:table-cell table:style-name="ce20" office:value-type="string">
            <text:p>Lun. (30/03 <text:s/>6-20-27/04) Mart. (31/03 <text:s/>7-14-21-28/04) Merc. 1-8-15-22-29/04)</text:p>
          </table:table-cell>
          <table:table-cell table:style-name="ce19" office:value-type="string">
            <text:p>11,00/14,00</text:p>
          </table:table-cell>
          <table:table-cell table:style-name="ce55" table:number-columns-repeated="2"/>
          <table:table-cell/>
          <table:table-cell table:style-name="ce55" table:number-columns-repeated="18"/>
          <table:table-cell table:number-columns-repeated="997"/>
        </table:table-row>
        <table:table-row table:style-name="ro24">
          <table:table-cell table:style-name="ce6" office:value-type="string">
            <text:p>Psicobiologia del linguaggio</text:p>
          </table:table-cell>
          <table:table-cell table:style-name="ce19" office:value-type="string">
            <text:p>S2</text:p>
          </table:table-cell>
          <table:table-cell table:style-name="ce31" office:value-type="string">
            <text:p>Cuccio Valentina</text:p>
          </table:table-cell>
          <table:table-cell table:style-name="ce40" office:value-type="date" office:date-value="2020-05-04">
            <text:p>04/05/2020</text:p>
          </table:table-cell>
          <table:table-cell table:style-name="ce20" office:value-type="string">
            <text:p>Lun. (4 /05) ore 8.00-11.00</text:p>
            <text:p>Merc. (6 /05) ore 8:00-11:00</text:p>
            <text:p>Giov. (7 /05) ore 8:00-11:00</text:p>
            <text:p>Ven. (8 /05) ore 8:00-11:00</text:p>
            <text:p>Lun. (11/05) ore 8.00-11.00</text:p>
            <text:p>Merc. (13/05) ore 8:00-11:00</text:p>
            <text:p>Giov. (14/05) ore 8:00-11:00Lun. (4 /05) ore 8.00-11.00</text:p>
            <text:p>Merc. (6 /05) ore 8:00-11:00</text:p>
            <text:p>Giov. (7 /05) ore 8:00-11:00</text:p>
            <text:p>Ven. (8 /05) ore 8:00-11:00</text:p>
            <text:p>Lun. (11/05) ore 8.00-11.00</text:p>
            <text:p>Merc. (13/05) ore 8:00-11:00</text:p>
            <text:p>Giov. (14/05) ore 8:00-11:00</text:p>
          </table:table-cell>
          <table:table-cell table:style-name="ce19" office:value-type="string">
            <text:p>8,00/11,00</text:p>
          </table:table-cell>
          <table:table-cell table:number-columns-repeated="2"/>
          <table:table-cell table:style-name="ce54"/>
          <table:table-cell table:number-columns-repeated="1015"/>
        </table:table-row>
        <table:table-row table:style-name="ro25">
          <table:table-cell table:style-name="ce8" office:value-type="string">
            <text:p>Psicometria e tecniche di indagine celebrale</text:p>
          </table:table-cell>
          <table:table-cell table:style-name="ce18"/>
          <table:table-cell table:style-name="ce8" office:value-type="string">
            <text:p>Finocchiaro Roberta</text:p>
          </table:table-cell>
          <table:table-cell table:style-name="ce40" office:value-type="date" office:date-value="2020-04-16">
            <text:p>16/04/2020</text:p>
          </table:table-cell>
          <table:table-cell table:style-name="ce47" office:value-type="string">
            <text:p>Giovedì 16/04 ore 15:00- 18:00</text:p>
            <text:p>Venerdì 17/04 ore 15:00- 18:00</text:p>
            <text:p>Giovedì 23/04 ore 15:00- 18:00</text:p>
            <text:p>Venerdì 24/04 ore 15:00- 18:00</text:p>
            <text:p>Giovedì 30/04 ore 15:00- 18:00</text:p>
            <text:p>Sabato 2/05 ore 15:00- 18:00</text:p>
            <text:p>Giovedì 7/05 ore 15:00- 18:00</text:p>
            <text:p>Venerdì 8/05 ore 15:00- 18:00</text:p>
            <text:p>Giovedì 14/05 ore 15:00- 18:00 </text:p>
            <text:p>Venerdì 15/05 ore 15:00- 18:00 </text:p>
            <text:p>Sabato 16/05 ore 15:00- 18:00</text:p>
            <text:p>Giovedì 21/05 ore 15:00- 18:00</text:p>
            <text:p>Venerdì 22/05 ore 15:00- 18:00 </text:p>
            <text:p>Sabato 23/05 ore 15:00- 18:00</text:p>
            <text:p>Giovedì 28/05 ore 15:00- 18:00</text:p>
            <text:p>Venerdì 29/05 ore 15:00- 18:00Giovedì 16/04 ore 15:00- 18:00</text:p>
            <text:p>Venerdì 17/04 ore 15:00- 18:00</text:p>
            <text:p>Giovedì 23/04 ore 15:00- 18:00</text:p>
            <text:p>Venerdì 24/04 ore 15:00- 18:00</text:p>
            <text:p>Giovedì 30/04 ore 15:00- 18:00</text:p>
            <text:p>Sabato 2/05 ore 15:00- 18:00</text:p>
            <text:p>Giovedì 7/05 ore 15:00- 18:00</text:p>
            <text:p>Venerdì 8/05 ore 15:00- 18:00</text:p>
            <text:p>Giovedì 14/05 ore 15:00- 18:00 </text:p>
            <text:p>Venerdì 15/05 ore 15:00- 18:00 </text:p>
            <text:p>Sabato 16/05 ore 15:00- 18:00</text:p>
            <text:p>Giovedì 21/05 ore 15:00- 18:00</text:p>
            <text:p>Venerdì 22/05 ore 15:00- 18:00 </text:p>
            <text:p>Sabato 23/05 ore 15:00- 18:00</text:p>
            <text:p>Giovedì 28/05 ore 15:00- 18:00</text:p>
            <text:p>Venerdì 29/05 ore 15:00- 18:00</text:p>
          </table:table-cell>
          <table:table-cell table:style-name="ce18" office:value-type="string">
            <text:p>15,00/18,00</text:p>
          </table:table-cell>
          <table:table-cell table:style-name="ce54" table:number-columns-repeated="21"/>
          <table:table-cell table:number-columns-repeated="997"/>
        </table:table-row>
        <table:table-row table:style-name="ro26">
          <table:table-cell table:style-name="ce8" office:value-type="string">
            <text:p>Psicologia dello sviluppo dei processi cognitivi</text:p>
          </table:table-cell>
          <table:table-cell table:style-name="ce27"/>
          <table:table-cell table:style-name="ce8" office:value-type="string">
            <text:p>BUZZAI Caterina</text:p>
          </table:table-cell>
          <table:table-cell table:style-name="ce40" office:value-type="date" office:date-value="2020-04-16">
            <text:p>16/04/2020</text:p>
          </table:table-cell>
          <table:table-cell table:style-name="ce19" office:value-type="string">
            <text:p>Giovedì 16/04 ore 9,00-12,00</text:p>
            <text:p>venerdì 17/04 ore 9,00-12,00</text:p>
            <text:p>giovedì 23/04 ore 9,00-12,00</text:p>
            <text:p>venerdì 24/04 ore 9,00-12,00</text:p>
            <text:p>giovedì 30/04 ore 9,00-12,00</text:p>
            <text:p>mercoledì 6/05 ore 11,30-14,30</text:p>
            <text:p>giovedì <text:s/>7/05 <text:s/>ore 11,30-14,30</text:p>
            <text:p>venerdi 8/05 <text:s/>ore 11,30-14,30</text:p>
            <text:p>mercoledì 13/05 ore 11,30-14,30</text:p>
            <text:p>giovedì <text:s/>14/05 ore 11,30-14,30</text:p>
            <text:p>venerdì 15/05 ore 9,00-12,00</text:p>
            <text:p>martedì 19/05 ore 9,00-12,00</text:p>
            <text:p>mercoledì 20/05 <text:s/>ore 9,00-12,00</text:p>
            <text:p>giovedì 21/05 ore 9,00-12,00</text:p>
            <text:p>venerdì 22/05 ore 9,00-12,00</text:p>
            <text:p>lunedì 25/05 ore 9,00-12,00</text:p>
            <text:p>martedì 26/05 ore 9,00-12,00</text:p>
            <text:p>Mercoledì 27/05 <text:s/>ore 9,00-12,00</text:p>
            <text:p>giovedì 28/05 <text:s/>ore 9,00-12,00</text:p>
            <text:p>venerdì 29/05 ore 9,00-12,00Giovedì 16/04 ore 9,00-12,00</text:p>
            <text:p>venerdì 17/04 ore 9,00-12,00</text:p>
            <text:p>giovedì 23/04 ore 9,00-12,00</text:p>
            <text:p>venerdì 24/04 ore 9,00-12,00</text:p>
            <text:p>giovedì 30/04 ore 9,00-12,00</text:p>
            <text:p>mercoledì 6/05 ore 11,30-14,30</text:p>
            <text:p>giovedì <text:s/>7/05 <text:s/>ore 11,30-14,30</text:p>
            <text:p>venerdi 8/05 <text:s/>ore 11,30-14,30</text:p>
            <text:p>mercoledì 13/05 ore 11,30-14,30</text:p>
            <text:p>giovedì <text:s/>14/05 ore 11,30-14,30</text:p>
            <text:p>venerdì 15/05 ore 9,00-12,00</text:p>
            <text:p>martedì 19/05 ore 9,00-12,00</text:p>
            <text:p>mercoledì 20/05 <text:s/>ore 9,00-12,00</text:p>
            <text:p>giovedì 21/05 ore 9,00-12,00</text:p>
            <text:p>venerdì 22/05 ore 9,00-12,00</text:p>
            <text:p>lunedì 25/05 ore 9,00-12,00</text:p>
            <text:p>martedì 26/05 ore 9,00-12,00</text:p>
            <text:p>Mercoledì 27/05 <text:s/>ore 9,00-12,00</text:p>
            <text:p>giovedì 28/05 <text:s/>ore 9,00-12,00</text:p>
            <text:p>venerdì 29/05 ore 9,00-12,00</text:p>
          </table:table-cell>
          <table:table-cell table:style-name="ce18" office:value-type="string">
            <text:p>9,00/12,00 <text:s text:c="13"/>11,30/14,30</text:p>
          </table:table-cell>
          <table:table-cell table:style-name="ce54" table:number-columns-repeated="21"/>
          <table:table-cell table:number-columns-repeated="997"/>
        </table:table-row>
        <table:table-row table:style-name="ro12">
          <table:table-cell table:style-name="ce13" office:value-type="string" table:number-columns-spanned="2" table:number-rows-spanned="1">
            <text:p>III ANNO COORTE 2017 (non accreditato)</text:p>
          </table:table-cell>
          <table:covered-table-cell table:style-name="ce29"/>
          <table:table-cell table:style-name="ce36"/>
          <table:table-cell table:number-columns-repeated="3"/>
          <table:table-cell table:style-name="ce54" table:number-columns-repeated="21"/>
          <table:table-cell table:number-columns-repeated="997"/>
        </table:table-row>
        <table:table-row table:style-name="ro5">
          <table:table-cell table:style-name="ce8" office:value-type="string">
            <text:p>DISCIPLINA</text:p>
          </table:table-cell>
          <table:table-cell table:style-name="ce30" office:value-type="string">
            <text:p>Periodo</text:p>
          </table:table-cell>
          <table:table-cell table:style-name="ce8" office:value-type="string">
            <text:p>DOCENTE TITOLARE DELL'INSEGNAMENTO</text:p>
          </table:table-cell>
          <table:table-cell table:style-name="ce37" office:value-type="string">
            <text:p>DATA INIZIO</text:p>
          </table:table-cell>
          <table:table-cell table:style-name="ce37" office:value-type="string">
            <text:p>GIORNI</text:p>
          </table:table-cell>
          <table:table-cell table:style-name="ce37" office:value-type="string">
            <text:p>ORARIO</text:p>
          </table:table-cell>
          <table:table-cell table:style-name="ce54" table:number-columns-repeated="2"/>
          <table:table-cell/>
          <table:table-cell table:style-name="ce54" table:number-columns-repeated="18"/>
          <table:table-cell table:number-columns-repeated="997"/>
        </table:table-row>
        <table:table-row table:style-name="ro27">
          <table:table-cell table:style-name="ce14" office:value-type="string">
            <text:p>Filosofia della Mente (lezioni da seguire nell'aula TEAMS di Filosofia della mente del CdS L19/20)</text:p>
          </table:table-cell>
          <table:table-cell table:style-name="ce19" office:value-type="string">
            <text:p>S2</text:p>
          </table:table-cell>
          <table:table-cell table:style-name="ce31" office:value-type="string">
            <text:p>Pennisi Antonino</text:p>
          </table:table-cell>
          <table:table-cell table:style-name="ce40" office:value-type="date" office:date-value="2020-04-02">
            <text:p>02/04/2020</text:p>
          </table:table-cell>
          <table:table-cell table:style-name="ce20" office:value-type="string">
            <text:p>Lun. <text:s/>(20 -27/04 <text:s/>4-11-18/05) Giov. (2-9-16-23-30/04 <text:s/>7-14/05) Ven. (3-10-17-24/04 <text:s/>8-15/05</text:p>
          </table:table-cell>
          <table:table-cell table:style-name="ce19" office:value-type="string">
            <text:p>11,00/14,00</text:p>
          </table:table-cell>
          <table:table-cell table:number-columns-repeated="1018"/>
        </table:table-row>
        <table:table-row table:style-name="ro12">
          <table:table-cell table:style-name="ce14" office:value-type="string">
            <text:p>Psicologia dinamica (lezioni da seguire nell'aula TEAMS di Psicologia dinamica sede di Messina)</text:p>
          </table:table-cell>
          <table:table-cell table:style-name="ce18" office:value-type="string">
            <text:p>S2</text:p>
          </table:table-cell>
          <table:table-cell table:style-name="ce31" office:value-type="string">
            <text:p>Formica Ivan</text:p>
          </table:table-cell>
          <table:table-cell table:style-name="ce44" office:value-type="date" office:date-value="2020-03-31">
            <text:p>31/03/2020</text:p>
          </table:table-cell>
          <table:table-cell table:style-name="ce49" office:value-type="string">
            <text:p>Mart. <text:span text:style-name="T1">Merc.</text:span></text:p>
          </table:table-cell>
          <table:table-cell table:style-name="ce53" office:value-type="string">
            <text:p><text:s/><text:span text:style-name="T1">11,00/14,00</text:span></text:p>
          </table:table-cell>
          <table:table-cell table:number-columns-repeated="1018"/>
        </table:table-row>
        <table:table-row table:style-name="ro16" table:number-rows-repeated="1048536">
          <table:table-cell table:number-columns-repeated="1024"/>
        </table:table-row>
        <table:table-row table:style-name="ro16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" svg:font-family="Calibri" style:font-pitch="variable"/>
    <style:font-face style:name="Times New Roman" svg:font-family="'Times New Roman'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3P0"/>
    </number:currency-style>
    <number:number-style style:name="N8000" number:language="it" number:country="IT">
      <number:number number:min-integer-digits="1"/>
    </number:number-style>
    <number:number-style style:name="N8103P0" style:volatile="true" number:language="it" number:country="IT">
      <number:text>€ </number:text>
      <number:number number:decimal-places="0" number:min-integer-digits="1" number:grouping="true"/>
    </number:number-style>
    <number:number-style style:name="N8103" number:language="it" number:country="IT">
      <number:text>-€ </number:text>
      <number:number number:decimal-places="0" number:min-integer-digits="1" number:grouping="true"/>
      <style:map style:condition="value()&gt;=0" style:apply-style-name="N8103P0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2" number:min-integer-digits="1" number:grouping="true"/>
    </number:number-style>
    <number:number-style style:name="N8105" number:language="it" number:country="IT">
      <number:text>-€ </number:text>
      <number:number number:decimal-places="2" number:min-integer-digits="1" number:grouping="true"/>
      <style:map style:condition="value()&gt;=0" style:apply-style-name="N8105P0"/>
    </number:number-style>
    <number:number-style style:name="N8106P0" style:volatile="true" number:language="it" number:country="IT">
      <number:text>€ </number:text>
      <number:number number:decimal-places="2" number:min-integer-digits="1" number:grouping="true"/>
    </number:number-style>
    <number:number-style style:name="N8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6P0"/>
    </number:number-style>
    <number:date-style style:name="N8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8" number:language="it" number:country="IT">
      <number:day number:style="long"/>
      <number:text>-</number:text>
      <number:month number:textual="true"/>
    </number:date-style>
    <number:date-style style:name="N8109" number:language="it" number:country="IT">
      <number:month number:textual="true"/>
      <number:text>-</number:text>
      <number:year/>
    </number:date-style>
    <number:time-style style:name="N8110" number:language="it" number:country="IT">
      <number:hours/>
      <number:text>.</number:text>
      <number:minutes number:style="long"/>
      <number:text> </number:text>
      <number:am-pm/>
    </number:time-style>
    <number:time-style style:name="N8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2" number:language="it" number:country="IT">
      <number:hours/>
      <number:text>.</number:text>
      <number:minutes number:style="long"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5P0" style:volatile="true" number:language="it" number:country="IT">
      <number:number number:decimal-places="0" number:min-integer-digits="1" number:grouping="true"/>
    </number:number-style>
    <number:number-style style:name="N8115" number:language="it" number:country="IT">
      <number:text>-</number:text>
      <number:number number:decimal-places="0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number number:decimal-places="0" number:min-integer-digits="1" number:grouping="true"/>
    </number:number-style>
    <number:number-style style:name="N8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6P0"/>
    </number:number-style>
    <number:number-style style:name="N8117P0" style:volatile="true" number:language="it" number:country="IT">
      <number:number number:decimal-places="2" number:min-integer-digits="1" number:grouping="true"/>
    </number:number-style>
    <number:number-style style:name="N8117" number:language="it" number:country="IT">
      <number:text>-</number:text>
      <number:number number:decimal-places="2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2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text> </number:text>
      <number:number number:decimal-places="0" number:min-integer-digits="1" number:grouping="true"/>
      <number:text> </number:text>
    </number:number-style>
    <number:number-style style:name="N8119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19P2" style:volatile="true" number:language="it" number:country="IT">
      <number:text> - </number:text>
    </number:number-style>
    <number:text-style style:name="N8119" number:language="it" number:country="IT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0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0P2" style:volatile="true" number:language="it" number:country="IT">
      <number:text> € - </number:text>
    </number:number-style>
    <number:text-style style:name="N8120" number:language="it" number:country="IT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it" number:country="IT">
      <number:text> </number:text>
      <number:number number:decimal-places="2" number:min-integer-digits="1" number:grouping="true"/>
      <number:text> </number:text>
    </number:number-style>
    <number:number-style style:name="N8121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21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21" number:language="it" number:country="IT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22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22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22" number:language="it" number:country="IT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it" number:country="IT">
      <number:minutes number:style="long"/>
      <number:text>.</number:text>
      <number:seconds number:style="long"/>
    </number:time-style>
    <number:time-style style:name="N8124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25" number:language="it" number:country="IT">
      <number:minutes number:style="long"/>
      <number:text>.</number:text>
      <number:seconds number:style="long" number:decimal-places="1"/>
    </number:time-style>
    <number:number-style style:name="N8126" number:language="it" number:country="IT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041cm" fo:margin-bottom="1.041cm" fo:margin-left="1.905cm" fo:margin-right="1.905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0-04-16">16/04/2020</text:date>, <text:time>14.59.32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lezioni_20_II_20_SEMESTRE" style:display-name="PageStyle_lezioni II SEMESTR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171" meta:object-count="0"/>
    <meta:generator>OpenOffice/4.1.3$Win32 OpenOffice.org_project/413m1$Build-9783</meta:generator>
  </office:meta>
</office:document-meta>
</file>