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fo:font-size="14pt" style:font-size-asian="14pt"/>
    </style:style>
    <style:style style:name="P2" style:family="paragraph" style:parent-style-name="Standard" style:master-page-name="MP0">
      <style:paragraph-properties style:page-number="auto" fo:break-before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a xlink:type="simple" xlink:href="http://cumo.it/2015/wp-login.php?redirect_to=http%3A%2F%2Fcumo.it%2F2015%2Fwp-admin%2F&amp;reauth=1" office:target-frame-name="_top" xlink:show="replace" text:style-name="Internet_20_link" text:visited-style-name="Visited_20_Internet_20_Link">http://cumo.it/2015/wp-login.php?redirect_to=http%3A%2F%2Fcumo.it%2F2015%2Fwp-admin%2F&amp;reauth=1</text:a></text:p>
      <text:p text:style-name="P1">User:   Didattica Cumo</text:p>
      <text:p text:style-name="P1">Pass:   R8OQes1x(mTt37*bg&amp;&amp;yu!QV</text:p>
      <text:p text:style-name="Standard">esse3:</text:p>
      <text:p text:style-name="Standard">https://xenappweb.adtech.cineca.it/Citrix/xenappwebWeb/receiver.html</text:p>
      <text:p text:style-name="Standard"><text:a xlink:type="simple" xlink:href="https://xenappweb.adtech.cineca.it/Citrix/xenappwebWeb/receiver.html" office:target-frame-name="_top" xlink:show="replace" text:style-name="Internet_20_link" text:visited-style-name="Visited_20_Internet_20_Link"><text:span text:style-name="Collegamento_20_ipertestuale">https://xenappweb.adtech.cineca.it/Citrix/xenappwebWeb/receiver.html</text:span></text:a></text:p>
      <text:p text:style-name="Standard">pass: esse3unime208</text:p>
      <text:p text:style-name="Standard">Cumonoto2001</text:p>
      <text:p text:style-name="Standard">pass di gmail cumonoto1990</text:p>
      <text:p text:style-name="Standard">pass di virgilio <text:s text:c="2"/>Montenegro2016</text:p>
      <text:p text:style-name="Standard">tel. <text:s/>D'angelo 0906768304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it" fo:country="IT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353cm" fo:line-height="115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it" fo:country="IT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name-complex="Mangal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fo:hyphenate="false" fo:hyphenation-remain-char-count="0" fo:hyphenation-push-char-count="0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llegamento_20_ipertestuale" style:display-name="Collegamento ipertestuale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3$Win32 OpenOffice.org_project/413m1$Build-9783</meta:generator>
    <meta:initial-creator>Operatore_3</meta:initial-creator>
    <meta:creation-date>2018-07-04T07:47:00Z</meta:creation-date>
    <dc:date>2020-11-10T13:44:22.49</dc:date>
    <meta:editing-cycles>7</meta:editing-cycles>
    <meta:editing-duration>PT12M10S</meta:editing-duration>
    <meta:document-statistic meta:table-count="0" meta:image-count="0" meta:object-count="0" meta:page-count="1" meta:paragraph-count="11" meta:word-count="23" meta:character-count="406"/>
    <meta:user-defined meta:name="AppVersion">12.0000</meta:user-defined>
    <meta:user-defined meta:name="Company">BASTARDS TeaM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